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Preformatted_20_Text"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Preformatted_20_Text">
    </style:style>
    <style:style style:name="P4" style:family="paragraph" style:parent-style-name="Preformatted_20_Text">
    </style:style>
    <style:style style:name="P5" style:family="paragraph" style:parent-style-name="Quotations">
      <style:paragraph-properties fo:margin-left="0.5in" fo:margin-right="0in" fo:text-indent="0in" style:auto-text-indent="false"/>
    </style:style>
    <style:style style:name="P6" style:family="paragraph" style:parent-style-name="Preformatted_20_Text">
    </style:style>
    <style:style style:name="P7" style:family="paragraph" style:parent-style-name="Quotations">
      <style:paragraph-properties fo:margin-left="0.5in" fo:margin-right="0in" fo:text-indent="0in" style:auto-text-indent="false"/>
    </style:style>
    <style:style style:name="P8" style:family="paragraph" style:parent-style-name="Preformatted_20_Text">
    </style:style>
    <style:style style:name="P9" style:family="paragraph" style:parent-style-name="Text_20_body" style:list-style-name="L1">
      <style:paragraph-properties fo:margin-top="0in" fo:margin-bottom="0in"/>
    </style:style>
    <style:style style:name="P10" style:family="paragraph" style:parent-style-name="Quotations">
      <style:paragraph-properties fo:margin-left="0.5in" fo:margin-right="0in" fo:text-indent="0in" style:auto-text-indent="false"/>
    </style:style>
    <style:style style:name="P11" style:family="paragraph" style:parent-style-name="Preformatted_20_Text">
    </style:style>
    <style:style style:name="P12" style:family="paragraph" style:parent-style-name="Preformatted_20_Text">
    </style:style>
    <style:style style:name="P13" style:family="paragraph" style:parent-style-name="Quotations">
      <style:paragraph-properties fo:margin-left="0.5in" fo:margin-right="0in" fo:text-indent="0in" style:auto-text-indent="false"/>
    </style:style>
    <style:style style:name="P14" style:family="paragraph" style:parent-style-name="Text_20_body" style:list-style-name="L2">
      <style:paragraph-properties fo:margin-top="0in" fo:margin-bottom="0in"/>
    </style:style>
    <style:style style:name="P15" style:family="paragraph" style:parent-style-name="Preformatted_20_Text">
    </style:style>
    <style:style style:name="P16" style:family="paragraph" style:parent-style-name="Preformatted_20_Text">
    </style:style>
    <style:style style:name="P17" style:family="paragraph" style:parent-style-name="Preformatted_20_Text">
    </style:style>
    <style:style style:name="P18" style:family="paragraph" style:parent-style-name="Preformatted_20_Text">
    </style:style>
    <style:style style:name="P19" style:family="paragraph" style:parent-style-name="Text_20_body" style:list-style-name="L3">
      <style:paragraph-properties fo:margin-top="0in" fo:margin-bottom="0in"/>
    </style:style>
    <style:style style:name="P20" style:family="paragraph" style:parent-style-name="Preformatted_20_Text">
    </style:style>
    <style:style style:name="P21" style:family="paragraph" style:parent-style-name="Text_20_body" style:list-style-name="L4">
      <style:paragraph-properties fo:margin-top="0in" fo:margin-bottom="0in"/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Preformatted_20_Text">
    </style:style>
    <style:style style:name="P25" style:family="paragraph" style:parent-style-name="Text_20_body" style:list-style-name="L5">
      <style:paragraph-properties fo:margin-top="0in" fo:margin-bottom="0in"/>
    </style:style>
    <style:style style:name="P26" style:family="paragraph" style:parent-style-name="Text_20_body" style:list-style-name="L6">
      <style:paragraph-properties fo:margin-top="0in" fo:margin-bottom="0in"/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Text_20_body" style:list-style-name="L7">
      <style:paragraph-properties fo:margin-top="0in" fo:margin-bottom="0in"/>
    </style:style>
    <style:style style:name="P30" style:family="paragraph" style:parent-style-name="Preformatted_20_Text">
    </style:style>
    <style:style style:name="P31" style:family="paragraph" style:parent-style-name="Text_20_body" style:list-style-name="L8">
      <style:paragraph-properties fo:margin-top="0in" fo:margin-bottom="0in"/>
    </style:style>
    <style:style style:name="P32" style:family="paragraph" style:parent-style-name="Preformatted_20_Text"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template for building books, documents and articles

**John Haverlack**

2026-02-04

---

© 2026-02-04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basic book (or article / document) builder template based on a Pandoc(<text:a xlink:type="simple" xlink:href="#ref-PandocIndex" office:name=""><text:span text:style-name="Definition"><text:span text:style-name="T1">Pandoc - Index</text:span>, n.d.</text:span></text:a>) build process in conjunction with a number of other tools to generate PDF, HTML, LaTex, Markdown, ODT, DOCX, and Epub book output formats from a single set Markdown source content , which can optionally be edited as an Obsidian vault.</text:p>
<text:p text:style-name="Text_20_body">This <text:span text:style-name="T2">basic book builder</text:span>(<text:a xlink:type="simple" xlink:href="#ref-JehaverlackBasicbookbuilderPandoca" office:name=""><text:span text:style-name="Definition"><text:span text:style-name="T1">Jehaverlack/Basic-Book-Builder</text:span>, n.d.</text:span></text:a>) template has been curated by John Haverlack.(<text:a xlink:type="simple" xlink:href="#ref-JohnHaverlackACEP" office:name=""><text:span text:style-name="Definition"><text:span text:style-name="T1">John </text:span><text:span text:style-name="T1">Haverlack</text:span><text:span text:style-name="T1"> </text:span><text:span text:style-name="T1"> </text:span><text:span text:style-name="T1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ing-the-basic-book-builder"/>Cloning the Basic Book Builder<text:bookmark-end text:name="cloning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For more information on setting up the build environment for your system see Appendix A.</text:p>
<text:h text:style-name="Heading_20_2" text:outline-level="2"><text:bookmark-start text:name="testing"/>Testing<text:bookmark-end text:name="testing"/></text:h>
<text:p text:style-name="First_20_paragraph">If you can build all format for the <text:span text:style-name="T2">Basic Book Build</text:span> then you have a working build environment.</text:p>
<text:h text:style-name="Heading_20_2" text:outline-level="2"><text:bookmark-start text:name="creating-a-new-project"/>Creating a New Project<text:bookmark-end text:name="creating-a-new-project"/></text:h>
<text:h text:style-name="Heading_20_3" text:outline-level="3"><text:bookmark-start text:name="zotero-configuration-optional"/>Zotero Configuration (Optional)<text:bookmark-end text:name="zotero-configuration-optional"/></text:h>
<text:h text:style-name="Heading_20_1" text:outline-level="1"><text:bookmark-start text:name="usage"/>Usage<text:bookmark-end text:name="usage"/></text:h>
<text:h text:style-name="Heading_20_2" text:outline-level="2"><text:bookmark-start text:name="editing-content"/>Editing Content<text:bookmark-end text:name="editing-content"/></text:h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1">make pdf</text:p>
<text:p text:style-name="P2">NOTE: Building the PDF also builds the <text:span text:style-name="T2">LaTeX</text:span> version of the book.</text:p>
<text:h text:style-name="Heading_20_3" text:outline-level="3"><text:bookmark-start text:name="html"/>HTML<text:bookmark-end text:name="html"/></text:h>
<text:p text:style-name="P3">make html</text:p>
<text:h text:style-name="Heading_20_3" text:outline-level="3"><text:bookmark-start text:name="docx"/>DocX<text:bookmark-end text:name="docx"/></text:h>
<text:p text:style-name="P4">make docx</text:p>
<text:p text:style-name="P5">NOTE: DocX is a work in progress. Frontmatter and formatting need work.</text:p>
<text:h text:style-name="Heading_20_3" text:outline-level="3"><text:bookmark-start text:name="odt"/>ODT<text:bookmark-end text:name="odt"/></text:h>
<text:p text:style-name="P6">make odt</text:p>
<text:p text:style-name="P7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8">make all</text:p>
<text:h text:style-name="Heading_20_1" text:outline-level="1"><text:bookmark-start text:name="features"/>Features<text:bookmark-end text:name="features"/></text:h>
<text:h text:style-name="Heading_20_2" text:outline-level="2"><text:bookmark-start text:name="metadata"/>Metadata<text:bookmark-end text:name="metadata"/></text:h>
<text:p text:style-name="First_20_paragraph">Metadata for the project is managed in <text:span text:style-name="Source_Text">metadata.yaml</text:span>. Edit this file to make global changes to variables for your document. Changes here will propagate to all format builds.</text:p>
<text:h text:style-name="Heading_20_2" text:outline-level="2"><text:bookmark-start text:name="front-matter"/>Front-matter<text:bookmark-end text:name="front-matter"/></text:h>
<text:p text:style-name="First_20_paragraph">Front matter content is manged in: - <text:span text:style-name="Source_Text">templates/frontmatter.tex</text:span> - <text:span text:style-name="Source_Text">templates/frontmatter.html</text:span> - <text:span text:style-name="Source_Text">templates/frontmatter-md.html</text:span></text:p>
<text:p text:style-name="Text_20_body">Edit the <text:span text:style-name="T2">Front-matter</text:span> files to modify the formatting of the Title Page.</text:p>
<text:h text:style-name="Heading_20_3" text:outline-level="3"><text:bookmark-start text:name="meta-data-page"/>Meta Data Page<text:bookmark-end text:name="meta-data-page"/></text:h>
<text:p text:style-name="First_20_paragraph">Edit the <text:span text:style-name="T2">Front-matter</text:span> files to modify the 2nd page Metadata format. ### Cover Illustration</text:p>
<text:p text:style-name="Text_20_body">Edit the <text:span text:style-name="T2">Front-matter</text:span> files to optionally un-comment the Cover Art Acknowledgement. - This is disabled by default ### Dedication</text:p>
<text:p text:style-name="Text_20_body">Edit the <text:span text:style-name="T2">Front-matter</text:span> files to modify un-comment the Book Dedication. - This is disabled by default ## Table of Contents</text:p>
<text:h text:style-name="Heading_20_2" text:outline-level="2"><text:bookmark-start text:name="chapters"/>Chapters<text:bookmark-end text:name="chapters"/></text:h>
<text:p text:style-name="First_20_paragraph">Chapter Markdown source files are located in the <text:span text:style-name="Source_Text">chapters</text:span> directory. Edit the <text:span text:style-name="Source_Text">template\pandoc.yaml</text:span> file to control which chapter markdown files are in what order.</text:p>
<text:h text:style-name="Heading_20_2" text:outline-level="2"><text:bookmark-start text:name="appendixes"/>Appendixes<text:bookmark-end text:name="appendixes"/></text:h>
<text:p text:style-name="First_20_paragraph">TBD</text:p>
<text:h text:style-name="Heading_20_2" text:outline-level="2"><text:bookmark-start text:name="glossary"/>Glossary<text:bookmark-end text:name="glossary"/></text:h>
<text:p text:style-name="First_20_paragraph">TBD</text:p>
<text:h text:style-name="Heading_20_2" text:outline-level="2"><text:bookmark-start text:name="index"/>Index<text:bookmark-end text:name="index"/></text:h>
<text:p text:style-name="First_20_paragraph">TBD</text:p>
<text:h text:style-name="Heading_20_3" text:outline-level="3"><text:bookmark-start text:name="markdown-indexes"/>Markdown Indexes<text:bookmark-end text:name="markdown-indexes"/></text:h>
<text:p text:style-name="First_20_paragraph">TBD</text:p>
<text:h text:style-name="Heading_20_2" text:outline-level="2"><text:bookmark-start text:name="bibliography"/>Bibliography<text:bookmark-end text:name="bibliography"/></text:h>
<text:p text:style-name="First_20_paragraph">TBD</text:p>
<text:h text:style-name="Heading_20_3" text:outline-level="3"><text:bookmark-start text:name="zotero-integration"/>Zotero Integration<text:bookmark-end text:name="zotero-integration"/></text:h>
<text:p text:style-name="First_20_paragraph">TBD</text:p>
<text:h text:style-name="Heading_20_3" text:outline-level="3"><text:bookmark-start text:name="obsidian-citations"/>Obsidian Citations<text:bookmark-end text:name="obsidian-citations"/></text:h>
<text:p text:style-name="First_20_paragraph">TBD</text:p>
<text:h text:style-name="Heading_20_2" text:outline-level="2"><text:bookmark-start text:name="mathjax-equations"/>Mathjax Equations<text:bookmark-end text:name="mathjax-equations"/></text:h>
<text:p text:style-name="First_20_paragraph">TBD</text:p>
<text:h text:style-name="Heading_20_3" text:outline-level="3"><text:bookmark-start text:name="left-justified-inline"/>Left Justified / Inline<text:bookmark-end text:name="left-justified-inline"/></text:h>
<text:p text:style-name="First_20_paragraph">TBD</text:p>
<text:h text:style-name="Heading_20_3" text:outline-level="3"><text:bookmark-start text:name="centered"/>Centered<text:bookmark-end text:name="centered"/></text:h>
<text:p text:style-name="First_20_paragraph">TBD</text:p>
<text:h text:style-name="Heading_20_2" text:outline-level="2"><text:bookmark-start text:name="custom-markdown"/>Custom Markdown<text:bookmark-end text:name="custom-markdown"/></text:h>
<text:p text:style-name="First_20_paragraph">TBD</text:p>
<text:h text:style-name="Heading_20_3" text:outline-level="3"><text:bookmark-start text:name="call-outs"/>Call-outs<text:bookmark-end text:name="call-outs"/></text:h>
<text:p text:style-name="First_20_paragraph">A few call-out box styles have been custom added to easily highlight certain types of content.</text:p>
<text:p text:style-name="Horizontal_20_Line"/>
<text:p text:style-name="Horizontal_20_Line"/>
<text:p text:style-name="Horizontal_20_Line"/>
<text:p text:style-name="Horizontal_20_Line"/>
<text:p text:style-name="Horizontal_20_Line"/>
<text:p text:style-name="Horizontal_20_Line"/>
<text:p text:style-name="Horizontal_20_Line"/>
<text:p text:style-name="First_20_paragraph">Appendix A</text:p>
<text:h text:style-name="Heading_20_1" text:outline-level="1"><text:bookmark-start text:name="appendix-a-build-environment-notes"/>Appendix A: Build Environment Notes<text:bookmark-end text:name="appendix-a-build-environment-notes"/></text:h>
<text:h text:style-name="Heading_20_2" text:outline-level="2"><text:bookmark-start text:name="installing-pre-requisites"/>Installing Pre-Requisites<text:bookmark-end text:name="installing-pre-requisites"/></text:h>
<text:h text:style-name="Heading_20_3" text:outline-level="3"><text:bookmark-start text:name="required"/>Required<text:bookmark-end text:name="required"/></text:h>
<text:h text:style-name="Heading_20_4" text:outline-level="4"><text:bookmark-start text:name="pandoc"/>Pandoc<text:bookmark-end text:name="pandoc"/></text:h>
<text:list text:style-name="L1">
  <text:list-item>
    <text:p text:style-name="P9">https://pandoc.org/</text:p>
  </text:list-item>
  <text:list-item>
    <text:p text:style-name="P9"><text:a xlink:type="simple" xlink:href="https://github.com/jgm/pandoc/releases/tag/3.8.2.1" office:name=""><text:span text:style-name="Definition">Download</text:span></text:a></text:p>
  </text:list-item>
</text:list>
<text:p text:style-name="P10"><text:span text:style-name="Source_Text">sudo apt install https://github.com/jgm/pandoc/releases/download/3.8.2.1/pandoc-3.8.2.1-1-amd64.deb</text:span></text:p>
<text:h text:style-name="Heading_20_4" text:outline-level="4"><text:bookmark-start text:name="code-editor"/>Code Editor<text:bookmark-end text:name="code-editor"/></text:h>
<text:p text:style-name="First_20_paragraph">But any text editor will work. #### make</text:p>
<text:p text:style-name="P11">sudo apt install make</text:p>
<text:h text:style-name="Heading_20_4" text:outline-level="4"><text:bookmark-start text:name="jq-and-yq"/>jq and yq<text:bookmark-end text:name="jq-and-yq"/></text:h>
<text:p text:style-name="P12">sudo apt install jq yq</text:p>
<text:h text:style-name="Heading_20_4" text:outline-level="4"><text:bookmark-start text:name="texlive"/>texlive<text:bookmark-end text:name="texlive"/></text:h>
<text:p text:style-name="P13"><text:span text:style-name="Source_Text">sudo apt install texlive texlive-xetex texlive-latex-extra texlive-fonts-recommended texlive-fonts-extra</text:span></text:p>
<text:h text:style-name="Heading_20_4" text:outline-level="4"><text:bookmark-start text:name="mathjax"/>MathJax<text:bookmark-end text:name="mathjax"/></text:h>
<text:list text:style-name="L2">
  <text:list-item>
    <text:p text:style-name="P14">https://www.mathjax.org/</text:p>
  </text:list-item>
</text:list>
<text:p text:style-name="P15">wget https://registry.npmjs.org/mathjax/-/mathjax-3.2.2.tgz</text:p>
<text:p text:style-name="P16">tar xzf mathjax-3.2.2.tgz</text:p>
<text:p text:style-name="P17">mv package/es5/* lib/mathjax</text:p>
<text:p text:style-name="P18">rm -rf package mathjax-3.2.2.tgz</text:p>
<text:h text:style-name="Heading_20_3" text:outline-level="3"><text:bookmark-start text:name="optional"/>Optional<text:bookmark-end text:name="optional"/></text:h>
<text:p text:style-name="First_20_paragraph">The following are not strictly requires to use this book builder template.</text:p>
<text:h text:style-name="Heading_20_4" text:outline-level="4"><text:bookmark-start text:name="obsidian"/>Obsidian<text:bookmark-end text:name="obsidian"/></text:h>
<text:list text:style-name="L3">
  <text:list-item>
    <text:p text:style-name="P19">https://obsidian.md/</text:p>
  </text:list-item>
  <text:list-item>
    <text:p text:style-name="P19"><text:a xlink:type="simple" xlink:href="https://github.com/obsidianmd/obsidian-releases/releases/download/v1.9.14/obsidian_1.9.14_amd64.deb" office:name=""><text:span text:style-name="Definition">Deb Package</text:span></text:a></text:p>
  </text:list-item>
</text:list>
<text:p text:style-name="P20">sudo apt install https://github.com/obsidianmd/obsidian-releases/releases/download/v1.9.14/obsidian_1.9.14_amd64.deb</text:p>
<text:h text:style-name="Heading_20_4" text:outline-level="4"><text:bookmark-start text:name="zotero"/>Zotero<text:bookmark-end text:name="zotero"/></text:h>
<text:list text:style-name="L4">
  <text:list-item>
    <text:p text:style-name="P21">https://www.zotero.org/</text:p>
  </text:list-item>
</text:list>
<text:p text:style-name="P22">sudo cp ./scripts/deps/zotero.list /etc/apt/sources.list.d/</text:p>
<text:p text:style-name="P23">sudo apt update</text:p>
<text:p text:style-name="P24">sudo apt install zotero</text:p>
<text:h text:style-name="Heading_20_5" text:outline-level="5"><text:bookmark-start text:name="better-bibtex-for-zotero"/>Better BibTex for Zotero<text:bookmark-end text:name="better-bibtex-for-zotero"/></text:h>
<text:p text:style-name="First_20_paragraph">Install the Better BibTex Plugin for Zotero - Zotero &gt; Tool &gt; Plugins</text:p>
<text:h text:style-name="Heading_20_5" text:outline-level="5"><text:bookmark-start text:name="export-citations.bib"/>Export citations.bib<text:bookmark-end text:name="export-citations.bib"/></text:h>
<text:list text:style-name="L5">
  <text:list-item>
    <text:p text:style-name="P25">Zotero &gt; File &gt; Export Library &gt; Format: Better BibTeX</text:p>
  </text:list-item>
  <text:list-item>
    <text:p text:style-name="P25">☐ Keep Updated</text:p>
  </text:list-item>
  <text:list-item>
    <text:p text:style-name="P25">☐ Save to: ~/Documents/Lib/zotero.bib</text:p>
  </text:list-item>
  <text:list-item>
    <text:p text:style-name="P25">☐ Symlink your ~/Documents/Lib/Citations.bib to basic-book-builder/lib/zotero.bib</text:p>
  </text:list-item>
</text:list>
<text:h text:style-name="Heading_20_5" text:outline-level="5"><text:bookmark-start text:name="zotero-connector-browser-plugin"/>Zotero Connector Browser Plugin<text:bookmark-end text:name="zotero-connector-browser-plugin"/></text:h>
<text:list text:style-name="L6">
  <text:list-item>
    <text:p text:style-name="P26">https://chromewebstore.google.com/detail/zotero-connector/ekhagklcjbdpajgpjgmbionohlpdbjgc</text:p>
  </text:list-item>
</text:list>
<text:p text:style-name="First_20_paragraph">Provides you the ability to auto add Web resources to your Zotero citation database.</text:p>
<text:h text:style-name="Heading_20_4" text:outline-level="4"><text:bookmark-start text:name="lmodern"/>lmodern<text:bookmark-end text:name="lmodern"/></text:h>
<text:p text:style-name="P27">sudo apt install lmodern</text:p>
<text:h text:style-name="Heading_20_4" text:outline-level="4"><text:bookmark-start text:name="epubcheck"/>epubcheck<text:bookmark-end text:name="epubcheck"/></text:h>
<text:p text:style-name="P28">sudo apt install epubcheck</text:p>
<text:h text:style-name="Heading_20_4" text:outline-level="4"><text:bookmark-start text:name="foliate"/>foliate<text:bookmark-end text:name="foliate"/></text:h>
<text:p text:style-name="First_20_paragraph">An EPub Reader</text:p>
<text:list text:style-name="L7">
  <text:list-item>
    <text:p text:style-name="P29">https://johnfactotum.github.io/foliate/</text:p>
  </text:list-item>
</text:list>
<text:p text:style-name="P30">sudo apt install https://github.com/johnfactotum/foliate/releases/download/2.6.4/com.github.johnfactotum.foliate_2.6.4_all.deb</text:p>
<text:h text:style-name="Heading_20_4" text:outline-level="4"><text:bookmark-start text:name="calibre"/>calibre<text:bookmark-end text:name="calibre"/></text:h>
<text:p text:style-name="First_20_paragraph">An EPub Reader</text:p>
<text:list text:style-name="L8">
  <text:list-item>
    <text:p text:style-name="P31">https://calibre-ebook.com</text:p>
  </text:list-item>
</text:list>
<text:p text:style-name="P32">sudo apt install calibre</text:p>
<text:h text:style-name="Heading_20_2" text:outline-level="2"><text:bookmark-start text:name="editing-the-configuration"/>Editing the Configuration<text:bookmark-end text:name="editing-the-configuration"/></text:h>
<text:h text:style-name="Heading_20_1" text:outline-level="1"><text:bookmark-start text:name="glossary-1"/>Glossary<text:bookmark-end text:name="glossary-1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2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2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2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2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2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2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2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2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2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2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2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2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2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2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2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2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2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2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2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2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2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2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-1"/>Bibliography<text:bookmark-end text:name="bibliography-1"/></text:h>
<text:section text:name="refs"><text:section text:name="ref-JehaverlackBasicbookbuilderPandoca"><text:p text:style-name="First_20_paragraph"><text:span text:style-name="T1">Jehaverlack/Basic-Book-Builder: </text:span><text:span text:style-name="T1">A Pandoc</text:span><text:span text:style-name="T1"> Workflow for Building </text:span><text:span text:style-name="T1">PDF</text:span><text:span text:style-name="T1">, </text:span><text:span text:style-name="T1">HTML</text:span><text:span text:style-name="T1">, </text:span><text:span text:style-name="T1">EPUB</text:span><text:span text:style-name="T1">, and </text:span><text:span text:style-name="T1">LaTeX</text:span><text:span text:style-name="T1"> Book Format.</text:span> n.d. Https://github.com/jehaverlack/basic-book-builder.</text:p></text:section>
<text:section text:name="ref-JohnHaverlackACEP"><text:p text:style-name="Text_20_body"><text:span text:style-name="T1">John </text:span><text:span text:style-name="T1">Haverlack</text:span><text:span text:style-name="T1"> </text:span><text:span text:style-name="T1"> </text:span><text:span text:style-name="T1">ACEP</text:span>. n.d. Https://www.uaf.edu/acep/about/our-team/john-haverlack.php.</text:p></text:section>
<text:section text:name="ref-PandocIndex"><text:p text:style-name="Text_20_body"><text:span text:style-name="T1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05T23:47:46Z</meta:creation-date>
    <dc:date>2026-02-05T23:47:46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Noto Serif</meta:user-defined>
    <meta:user-defined meta:name="monofont" meta:value-type="string">Noto Sans Mono</meta:user-defined>
    <meta:user-defined meta:name="sansfont" meta:value-type="string">Noto Sans</meta:user-defined>
  </office:meta>
</office:document-meta>
</file>