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application/xml" manifest:full-path="Formula-5/settings.xml"/>
  <manifest:file-entry manifest:media-type="application/xml" manifest:full-path="Formula-5/content.xml"/>
  <manifest:file-entry manifest:media-type="application/xml" manifest:full-path="Formula-3/settings.xml"/>
  <manifest:file-entry manifest:media-type="application/xml" manifest:full-path="Formula-3/content.xml"/>
  <manifest:file-entry manifest:media-type="application/xml" manifest:full-path="Formula-1/settings.xml"/>
  <manifest:file-entry manifest:media-type="application/xml" manifest:full-path="Formula-1/content.xml"/>
  <manifest:file-entry manifest:media-type="image/png" manifest:full-path="Pictures/0.png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  <manifest:file-entry manifest:media-type="application/vnd.oasis.opendocument.formula" manifest:full-path="Formula-5/"/>
  <manifest:file-entry manifest:media-type="application/vnd.oasis.opendocument.formula" manifest:full-path="Formula-5/"/>
  <manifest:file-entry manifest:media-type="application/vnd.oasis.opendocument.formula" manifest:full-path="Formula-3/"/>
  <manifest:file-entry manifest:media-type="application/vnd.oasis.opendocument.formula" manifest:full-path="Formula-3/"/>
  <manifest:file-entry manifest:media-type="application/vnd.oasis.opendocument.formula" manifest:full-path="Formula-1/"/>
  <manifest:file-entry manifest:media-type="application/vnd.oasis.opendocument.formula" manifest:full-path="Formula-1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3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9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Preformatted_20_Text">
    </style:style>
    <style:style style:name="P4" style:family="paragraph" style:parent-style-name="Text_20_body" style:list-style-name="L3">
      <style:paragraph-properties fo:margin-top="0in" fo:margin-bottom="0in"/>
    </style:style>
    <style:style style:name="P5" style:family="paragraph" style:parent-style-name="Preformatted_20_Text">
    </style:style>
    <style:style style:name="P6" style:family="paragraph" style:parent-style-name="Quotations">
      <style:paragraph-properties fo:margin-left="0.5in" fo:margin-right="0in" fo:text-indent="0in" style:auto-text-indent="false"/>
    </style:style>
    <style:style style:name="P7" style:family="paragraph" style:parent-style-name="Preformatted_20_Text">
    </style:style>
    <style:style style:name="P8" style:family="paragraph" style:parent-style-name="Preformatted_20_Text">
    </style:style>
    <style:style style:name="P9" style:family="paragraph" style:parent-style-name="Quotations">
      <style:paragraph-properties fo:margin-left="0.5in" fo:margin-right="0in" fo:text-indent="0in" style:auto-text-indent="false"/>
    </style:style>
    <style:style style:name="P10" style:family="paragraph" style:parent-style-name="Preformatted_20_Text">
    </style:style>
    <style:style style:name="P11" style:family="paragraph" style:parent-style-name="Quotations">
      <style:paragraph-properties fo:margin-left="0.5in" fo:margin-right="0in" fo:text-indent="0in" style:auto-text-indent="false"/>
    </style:style>
    <style:style style:name="P12" style:family="paragraph" style:parent-style-name="Preformatted_20_Text">
    </style:style>
    <style:style style:name="P13" style:family="paragraph" style:parent-style-name="Text_20_body" style:list-style-name="L4">
      <style:paragraph-properties fo:margin-top="0in" fo:margin-bottom="0in"/>
    </style:style>
    <style:style style:name="P14" style:family="paragraph" style:parent-style-name="Text_20_body" style:list-style-name="L5">
      <style:paragraph-properties fo:margin-top="0in" fo:margin-bottom="0in"/>
    </style:style>
    <style:style style:name="P15" style:family="paragraph" style:parent-style-name="Text_20_body" style:list-style-name="L6">
      <style:paragraph-properties fo:margin-top="0in" fo:margin-bottom="0in"/>
    </style:style>
    <style:style style:name="P16" style:family="paragraph" style:parent-style-name="Text_20_body" style:list-style-name="L7">
      <style:paragraph-properties fo:margin-top="0in" fo:margin-bottom="0in"/>
    </style:style>
    <style:style style:name="P17" style:family="paragraph" style:parent-style-name="Preformatted_20_Text">
    </style:style>
    <style:style style:name="P18" style:family="paragraph" style:parent-style-name="Text_20_body" style:list-style-name="L8">
      <style:paragraph-properties fo:margin-top="0in" fo:margin-bottom="0in"/>
    </style:style>
    <style:style style:name="P19" style:family="paragraph" style:parent-style-name="Preformatted_20_Text">
    </style:style>
    <style:style style:name="P20" style:family="paragraph" style:parent-style-name="Preformatted_20_Text">
    </style:style>
    <style:style style:name="P21" style:family="paragraph" style:parent-style-name="Preformatted_20_Text">
    </style:style>
    <style:style style:name="P22" style:family="paragraph" style:parent-style-name="Preformatted_20_Text">
    </style:style>
    <style:style style:name="P23" style:family="paragraph" style:parent-style-name="Preformatted_20_Text">
    </style:style>
    <style:style style:name="P24" style:family="paragraph" style:parent-style-name="Preformatted_20_Text">
    </style:style>
    <style:style style:name="P25" style:family="paragraph" style:parent-style-name="Preformatted_20_Text">
    </style:style>
    <style:style style:name="P26" style:family="paragraph" style:parent-style-name="Preformatted_20_Text">
    </style:style>
    <style:style style:name="P27" style:family="paragraph" style:parent-style-name="Preformatted_20_Text">
    </style:style>
    <style:style style:name="P28" style:family="paragraph" style:parent-style-name="Preformatted_20_Text">
    </style:style>
    <style:style style:name="P29" style:family="paragraph" style:parent-style-name="Preformatted_20_Text">
    </style:style>
    <style:style style:name="P30" style:family="paragraph" style:parent-style-name="Preformatted_20_Text">
    </style:style>
    <style:style style:name="P31" style:family="paragraph" style:parent-style-name="Preformatted_20_Text">
    </style:style>
    <style:style style:name="P32" style:family="paragraph" style:parent-style-name="Preformatted_20_Text">
    </style:style>
    <style:style style:name="P33" style:family="paragraph" style:parent-style-name="Preformatted_20_Text">
    </style:style>
    <style:style style:name="P34" style:family="paragraph" style:parent-style-name="Preformatted_20_Text">
    </style:style>
    <style:style style:name="P35" style:family="paragraph" style:parent-style-name="Preformatted_20_Text">
    </style:style>
    <style:style style:name="P36" style:family="paragraph" style:parent-style-name="Preformatted_20_Text">
    </style:style>
    <style:style style:name="P37" style:family="paragraph" style:parent-style-name="Preformatted_20_Text">
    </style:style>
    <style:style style:name="P38" style:family="paragraph" style:parent-style-name="Preformatted_20_Text">
    </style:style>
    <style:style style:name="P39" style:family="paragraph" style:parent-style-name="Preformatted_20_Text">
    </style:style>
    <style:style style:name="P40" style:family="paragraph" style:parent-style-name="Preformatted_20_Text">
    </style:style>
    <style:style style:name="P41" style:family="paragraph" style:parent-style-name="Preformatted_20_Text">
    </style:style>
    <style:style style:name="P42" style:family="paragraph" style:parent-style-name="Preformatted_20_Text">
    </style:style>
    <style:style style:name="P43" style:family="paragraph" style:parent-style-name="Preformatted_20_Text">
    </style:style>
    <style:style style:name="P44" style:family="paragraph" style:parent-style-name="Preformatted_20_Text">
    </style:style>
    <style:style style:name="P45" style:family="paragraph" style:parent-style-name="Preformatted_20_Text">
    </style:style>
    <style:style style:name="P46" style:family="paragraph" style:parent-style-name="Preformatted_20_Text">
    </style:style>
    <style:style style:name="P47" style:family="paragraph" style:parent-style-name="Preformatted_20_Text">
    </style:style>
    <style:style style:name="P48" style:family="paragraph" style:parent-style-name="Preformatted_20_Text">
    </style:style>
    <style:style style:name="P49" style:family="paragraph" style:parent-style-name="Preformatted_20_Text">
    </style:style>
    <style:style style:name="P50" style:family="paragraph" style:parent-style-name="Preformatted_20_Text">
    </style:style>
    <style:style style:name="P51" style:family="paragraph" style:parent-style-name="Preformatted_20_Text">
    </style:style>
    <style:style style:name="P52" style:family="paragraph" style:parent-style-name="Preformatted_20_Text">
    </style:style>
    <style:style style:name="P53" style:family="paragraph" style:parent-style-name="Preformatted_20_Text">
    </style:style>
    <style:style style:name="P54" style:family="paragraph" style:parent-style-name="Preformatted_20_Text">
    </style:style>
    <style:style style:name="P55" style:family="paragraph" style:parent-style-name="Preformatted_20_Text">
    </style:style>
    <style:style style:name="P56" style:family="paragraph" style:parent-style-name="Preformatted_20_Text">
    </style:style>
    <style:style style:name="P57" style:family="paragraph" style:parent-style-name="Preformatted_20_Text">
    </style:style>
    <style:style style:name="P58" style:family="paragraph" style:parent-style-name="Preformatted_20_Text">
    </style:style>
    <style:style style:name="P59" style:family="paragraph" style:parent-style-name="Preformatted_20_Text">
    </style:style>
    <style:style style:name="P60" style:family="paragraph" style:parent-style-name="Preformatted_20_Text">
    </style:style>
    <style:style style:name="P61" style:family="paragraph" style:parent-style-name="Preformatted_20_Text">
    </style:style>
    <style:style style:name="P62" style:family="paragraph" style:parent-style-name="Preformatted_20_Text">
    </style:style>
    <style:style style:name="P63" style:family="paragraph" style:parent-style-name="Preformatted_20_Text">
    </style:style>
    <style:style style:name="P64" style:family="paragraph" style:parent-style-name="Preformatted_20_Text">
    </style:style>
    <style:style style:name="P65" style:family="paragraph" style:parent-style-name="Preformatted_20_Text">
    </style:style>
    <style:style style:name="P66" style:family="paragraph" style:parent-style-name="Preformatted_20_Text">
    </style:style>
    <style:style style:name="P67" style:family="paragraph" style:parent-style-name="Preformatted_20_Text">
    </style:style>
    <style:style style:name="P68" style:family="paragraph" style:parent-style-name="Preformatted_20_Text">
    </style:style>
    <style:style style:name="P69" style:family="paragraph" style:parent-style-name="Preformatted_20_Text">
    </style:style>
    <style:style style:name="P70" style:family="paragraph" style:parent-style-name="Preformatted_20_Text">
    </style:style>
    <style:style style:name="P71" style:family="paragraph" style:parent-style-name="Preformatted_20_Text">
    </style:style>
    <style:style style:name="P72" style:family="paragraph" style:parent-style-name="Preformatted_20_Text">
    </style:style>
    <style:style style:name="P73" style:family="paragraph" style:parent-style-name="Preformatted_20_Text">
    </style:style>
    <style:style style:name="P74" style:family="paragraph" style:parent-style-name="Preformatted_20_Text">
    </style:style>
    <style:style style:name="P75" style:family="paragraph" style:parent-style-name="Preformatted_20_Text">
    </style:style>
    <style:style style:name="P76" style:family="paragraph" style:parent-style-name="Preformatted_20_Text">
    </style:style>
    <style:style style:name="P77" style:family="paragraph" style:parent-style-name="Preformatted_20_Text">
    </style:style>
    <style:style style:name="P78" style:family="paragraph" style:parent-style-name="Preformatted_20_Text">
    </style:style>
    <style:style style:name="P79" style:family="paragraph" style:parent-style-name="Preformatted_20_Text">
    </style:style>
    <style:style style:name="P80" style:family="paragraph" style:parent-style-name="Preformatted_20_Text">
    </style:style>
    <style:style style:name="P81" style:family="paragraph" style:parent-style-name="Preformatted_20_Text">
    </style:style>
    <style:style style:name="P82" style:family="paragraph" style:parent-style-name="Preformatted_20_Text">
    </style:style>
    <style:style style:name="P83" style:family="paragraph" style:parent-style-name="Preformatted_20_Text">
    </style:style>
    <style:style style:name="P84" style:family="paragraph" style:parent-style-name="Preformatted_20_Text">
    </style:style>
    <style:style style:name="P85" style:family="paragraph" style:parent-style-name="Preformatted_20_Text">
    </style:style>
    <style:style style:name="P86" style:family="paragraph" style:parent-style-name="Preformatted_20_Text">
    </style:style>
    <style:style style:name="P87" style:family="paragraph" style:parent-style-name="Preformatted_20_Text">
    </style:style>
    <style:style style:name="P88" style:family="paragraph" style:parent-style-name="Preformatted_20_Text">
    </style:style>
    <style:style style:name="P89" style:family="paragraph" style:parent-style-name="Preformatted_20_Text">
    </style:style>
    <style:style style:name="P90" style:family="paragraph" style:parent-style-name="Text_20_body" style:list-style-name="L9">
      <style:paragraph-properties fo:margin-top="0in" fo:margin-bottom="0in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1364*"/>
    </style:style>
    <style:style style:name="Table1.B" style:family="table-column">
      <style:table-column-properties style:rel-column-width="54170*"/>
    </style:style>
  </office:automatic-styles>
  <office:body>
    <office:text>
# Basic Book Builder

## A Pandoc build process for books, docs and articles.

**John Haverlack**

2026-02-05

---

© 2026-02-05 University of Alaska Fairbanks

Creative Commons Attribution-NoDerivatives 4.0 International License
<text:table-of-content>
  <text:table-of-content-source text:outline-level="3">
    <text:index-title-template text:style-name="Contents_20_Heading">Contents</text:index-title-template>
    <text:table-of-content-entry-template text:outline-level="1" text:style-name="Contents_20_1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2" text:style-name="Contents_20_2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3" text:style-name="Contents_20_3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4" text:style-name="Contents_20_4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5" text:style-name="Contents_20_5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6" text:style-name="Contents_20_6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7" text:style-name="Contents_20_7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8" text:style-name="Contents_20_8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9" text:style-name="Contents_20_9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10" text:style-name="Contents_20_10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</text:table-of-content-source>
</text:table-of-content>
<text:h text:style-name="Heading_20_1" text:outline-level="1"><text:bookmark-start text:name="introduction"/>Introduction<text:bookmark-end text:name="introduction"/></text:h>
<text:p text:style-name="First_20_paragraph">This is a <text:span text:style-name="T1">basic book builder</text:span> template is based on a Pandoc(<text:a xlink:type="simple" xlink:href="#ref-PandocIndex" office:name=""><text:span text:style-name="Definition"><text:span text:style-name="T2">Pandoc - Index</text:span>, n.d.</text:span></text:a>) + Makefile build process in conjunction Obsidian to edit content and Zotero to manage citation, to generate multiple format of the document including:</text:p>
<text:list text:style-name="L1">
  <text:list-item>
    <text:p text:style-name="P1">PDF</text:p>
  </text:list-item>
  <text:list-item>
    <text:p text:style-name="P1">HTML</text:p>
  </text:list-item>
  <text:list-item>
    <text:p text:style-name="P1"><text:span text:style-name="T2">LaTeX</text:span></text:p>
  </text:list-item>
  <text:list-item>
    <text:p text:style-name="P1">Markdown</text:p>
  </text:list-item>
  <text:list-item>
    <text:p text:style-name="P1">ODT</text:p>
  </text:list-item>
  <text:list-item>
    <text:p text:style-name="P1">DOCX</text:p>
  </text:list-item>
  <text:list-item>
    <text:p text:style-name="P1">Epub</text:p>
  </text:list-item>
</text:list>
<text:h text:style-name="Heading_20_3" text:outline-level="3"><text:bookmark-start text:name="workflow"/>Workflow<text:bookmark-end text:name="workflow"/></text:h>
<text:list text:style-name="L2">
  <text:list-item>
    <text:p text:style-name="P2">Create a new project</text:p>
  </text:list-item>
  <text:list-item>
    <text:p text:style-name="P2">Initialize <text:span text:style-name="Source_Text">metadata.yaml</text:span> with title, copyright, author, etc.</text:p>
  </text:list-item>
  <text:list-item>
    <text:p text:style-name="P2">Customize <text:span text:style-name="Source_Text">input-files:</text:span> in <text:span text:style-name="Source_Text">pandoc.yaml</text:span></text:p>
  </text:list-item>
  <text:list-item>
    <text:p text:style-name="P2">Edit <text:span text:style-name="Source_Text">chapters</text:span> Markdown “conent” files using Obidian</text:p>
  </text:list-item>
  <text:list-item>
    <text:p text:style-name="P2">Build your document</text:p>
  </text:list-item>
</text:list>
<text:p text:style-name="First_20_paragraph">This <text:span text:style-name="T1">basic book builder</text:span>(<text:a xlink:type="simple" xlink:href="#ref-JehaverlackBasicbookbuilderPandoca" office:name=""><text:span text:style-name="Definition"><text:span text:style-name="T2">Jehaverlack/Basic-Book-Builder</text:span>, n.d.</text:span></text:a>) template has been curated by John Haverlack.(<text:a xlink:type="simple" xlink:href="#ref-JohnHaverlackACEP" office:name=""><text:span text:style-name="Definition"><text:span text:style-name="T2">John </text:span><text:span text:style-name="T2">Haverlack</text:span><text:span text:style-name="T2"> </text:span><text:span text:style-name="T2"> </text:span><text:span text:style-name="T2">ACEP</text:span>, n.d.</text:span></text:a>)</text:p>
<text:h text:style-name="Heading_20_1" text:outline-level="1"><text:bookmark-start text:name="getting-started"/>Getting Started<text:bookmark-end text:name="getting-started"/></text:h>
<text:h text:style-name="Heading_20_2" text:outline-level="2"><text:bookmark-start text:name="clone-the-basic-book-builder"/>Clone the Basic Book Builder<text:bookmark-end text:name="clone-the-basic-book-builder"/></text:h>
<text:h text:style-name="Heading_20_2" text:outline-level="2"><text:bookmark-start text:name="setting-up-build-environment"/>Setting Up Build Environment<text:bookmark-end text:name="setting-up-build-environment"/></text:h>
<text:p text:style-name="First_20_paragraph">To initialize your systems build environment run:</text:p>
<text:h text:style-name="Heading_20_3" text:outline-level="3"><text:bookmark-start text:name="non-deb-systems"/>Non deb systems<text:bookmark-end text:name="non-deb-systems"/></text:h>
<text:p text:style-name="First_20_paragraph">For more information on setting up the build environment for your system see: <text:span text:style-name="T1">TBD: NEEDS DOCUMENTED</text:span>.</text:p>
<text:h text:style-name="Heading_20_2" text:outline-level="2"><text:bookmark-start text:name="testing"/>Testing<text:bookmark-end text:name="testing"/></text:h>
<text:p text:style-name="First_20_paragraph">Once you have set up your build environment, you test by building the <text:span text:style-name="T1">basic book builder</text:span>.</text:p>
<text:h text:style-name="Heading_20_2" text:outline-level="2"><text:bookmark-start text:name="creating-a-new-project"/>Creating a New Project<text:bookmark-end text:name="creating-a-new-project"/></text:h>
<text:p text:style-name="P3">cd &lt;NEW_PROJECT_DIR&gt;</text:p>
<text:p text:style-name="First_20_paragraph">Update your project configuration:</text:p>
<text:list text:style-name="L3">
  <text:list-item>
    <text:p text:style-name="P4">Edit: <text:span text:style-name="Source_Text">metadata.yaml</text:span>, for title, author, etc</text:p>
  </text:list-item>
  <text:list-item>
    <text:p text:style-name="P4">Edit: <text:span text:style-name="Source_Text">templates/pandoc.yaml</text:span></text:p>
  </text:list-item>
  <text:list-item>
    <text:p text:style-name="P4">Open: <text:span text:style-name="Source_Text">&lt;NEW_PROJECT_DIR&gt;</text:span> with Obsidian, and edit <text:span text:style-name="Source_Text">chapters</text:span> documents.</text:p>
  </text:list-item>
  <text:list-item>
    <text:p text:style-name="P4">Build: <text:span text:style-name="Source_Text">make pdf</text:span></text:p>
  </text:list-item>
</text:list>
<text:h text:style-name="Heading_20_2" text:outline-level="2"><text:bookmark-start text:name="building"/>Building<text:bookmark-end text:name="building"/></text:h>
<text:h text:style-name="Heading_20_3" text:outline-level="3"><text:bookmark-start text:name="pdf"/>PDF<text:bookmark-end text:name="pdf"/></text:h>
<text:p text:style-name="P5">make pdf</text:p>
<text:p text:style-name="P6">NOTE: Building the PDF also builds the <text:span text:style-name="T1">LaTeX</text:span> version of the book.</text:p>
<text:h text:style-name="Heading_20_3" text:outline-level="3"><text:bookmark-start text:name="html"/>HTML<text:bookmark-end text:name="html"/></text:h>
<text:p text:style-name="P7">make html</text:p>
<text:h text:style-name="Heading_20_3" text:outline-level="3"><text:bookmark-start text:name="docx"/>DocX<text:bookmark-end text:name="docx"/></text:h>
<text:p text:style-name="P8">make docx</text:p>
<text:p text:style-name="P9">NOTE: DocX is a work in progress. Frontmatter and formatting need work.</text:p>
<text:h text:style-name="Heading_20_3" text:outline-level="3"><text:bookmark-start text:name="odt"/>ODT<text:bookmark-end text:name="odt"/></text:h>
<text:p text:style-name="P10">make odt</text:p>
<text:p text:style-name="P11">NOTE: ODT is a work in progress. Frontmatter and formatting need work.</text:p>
<text:h text:style-name="Heading_20_3" text:outline-level="3"><text:bookmark-start text:name="make-all"/>Make All<text:bookmark-end text:name="make-all"/></text:h>
<text:p text:style-name="First_20_paragraph">To build all supported formats</text:p>
<text:p text:style-name="P12">make all</text:p>
<text:h text:style-name="Heading_20_1" text:outline-level="1"><text:bookmark-start text:name="features"/>Features<text:bookmark-end text:name="features"/></text:h>
<text:p text:style-name="First_20_paragraph">The basic book builder template integrates feature from many systems including Pandoc, MathJax, Obsidian, and Zotero. The following list covers these features from a functional point of view.</text:p>
<text:h text:style-name="Heading_20_2" text:outline-level="2"><text:bookmark-start text:name="metadata"/>Metadata<text:bookmark-end text:name="metadata"/></text:h>
<text:p text:style-name="First_20_paragraph">Metadata for the project is managed in <text:span text:style-name="Source_Text">metadata.yaml</text:span>. Edit this file to make <text:span text:style-name="T1">global changes</text:span> to variables for your document. Definitions in <text:span text:style-name="Source_Text">metadata.yaml</text:span> will propagate to all format builds.</text:p>
<text:h text:style-name="Heading_20_2" text:outline-level="2"><text:bookmark-start text:name="front-matter"/>Front-matter<text:bookmark-end text:name="front-matter"/></text:h>
<text:p text:style-name="First_20_paragraph">Front-Matter documents control the Title Page, Metadata and other pages before the Title of Contents. Front matter content is manged in these files:</text:p>
<text:list text:style-name="L4">
  <text:list-item>
    <text:p text:style-name="P13"><text:span text:style-name="Source_Text">templates/frontmatter.tex</text:span></text:p>
  </text:list-item>
  <text:list-item>
    <text:p text:style-name="P13"><text:span text:style-name="Source_Text">templates/frontmatter.html</text:span></text:p>
  </text:list-item>
  <text:list-item>
    <text:p text:style-name="P13"><text:span text:style-name="Source_Text">templates/frontmatter-md.html</text:span></text:p>
  </text:list-item>
</text:list>
<text:p text:style-name="First_20_paragraph">Unfortunately when you edit one, you need to edit the respective changes to the other front-matter formats. ### Title Page</text:p>
<text:p text:style-name="Text_20_body">Edit the <text:span text:style-name="T1">Front-matter</text:span> files to modify the formatting of the Title Page. You’ll need to modify the HTML / LaTex code.</text:p>
<text:h text:style-name="Heading_20_3" text:outline-level="3"><text:bookmark-start text:name="meta-data-page"/>Meta Data Page<text:bookmark-end text:name="meta-data-page"/></text:h>
<text:p text:style-name="First_20_paragraph">Edit the <text:span text:style-name="T1">Front-matter</text:span> files to modify the 2nd page Metadata format and fields to display.</text:p>
<text:h text:style-name="Heading_20_3" text:outline-level="3"><text:bookmark-start text:name="cover-illustration"/>Cover Illustration<text:bookmark-end text:name="cover-illustration"/></text:h>
<text:p text:style-name="First_20_paragraph">Edit the <text:span text:style-name="T1">Front-matter</text:span> files to optionally un-comment the Cover Art Acknowledgement.</text:p>
<text:list text:style-name="L5">
  <text:list-item>
    <text:p text:style-name="P14">This is disabled by default</text:p>
  </text:list-item>
</text:list>
<text:h text:style-name="Heading_20_3" text:outline-level="3"><text:bookmark-start text:name="dedication"/>Dedication<text:bookmark-end text:name="dedication"/></text:h>
<text:p text:style-name="First_20_paragraph">Edit the <text:span text:style-name="T1">Front-matter</text:span> files to modify un-comment the Book Dedication.</text:p>
<text:list text:style-name="L6">
  <text:list-item>
    <text:p text:style-name="P15">This is disabled by default</text:p>
  </text:list-item>
</text:list>
<text:h text:style-name="Heading_20_2" text:outline-level="2"><text:bookmark-start text:name="table-of-contents"/>Table of Contents<text:bookmark-end text:name="table-of-contents"/></text:h>
<text:p text:style-name="First_20_paragraph">The table of contents is auto generated. But can be disabled in <text:span text:style-name="Source_Text">template\pandoc.yaml</text:span> by setting: - <text:span text:style-name="Source_Text">toc: false</text:span></text:p>
<text:h text:style-name="Heading_20_2" text:outline-level="2"><text:bookmark-start text:name="chapters"/>Chapters<text:bookmark-end text:name="chapters"/></text:h>
<text:p text:style-name="First_20_paragraph">Chapter Markdown source files are located in the <text:span text:style-name="Source_Text">chapters</text:span> directory. To edit which chapter files are included the document:</text:p>
<text:list text:style-name="L7">
  <text:list-item>
    <text:p text:style-name="P16">Edit the <text:span text:style-name="Source_Text">input-file:</text:span> section of the <text:span text:style-name="Source_Text">template\pandoc.yaml</text:span></text:p>
  </text:list-item>
</text:list>
<text:h text:style-name="Heading_20_2" text:outline-level="2"><text:bookmark-start text:name="appendixes"/>Appendixes<text:bookmark-end text:name="appendixes"/></text:h>
<text:p text:style-name="First_20_paragraph">TBD</text:p>
<text:h text:style-name="Heading_20_2" text:outline-level="2"><text:bookmark-start text:name="glossary"/>Glossary<text:bookmark-end text:name="glossary"/></text:h>
<text:p text:style-name="First_20_paragraph">TBD</text:p>
<text:h text:style-name="Heading_20_2" text:outline-level="2"><text:bookmark-start text:name="index"/>Index<text:bookmark-end text:name="index"/></text:h>
<text:p text:style-name="First_20_paragraph">TBD</text:p>
<text:h text:style-name="Heading_20_3" text:outline-level="3"><text:bookmark-start text:name="markdown-indexes"/>Markdown Indexes<text:bookmark-end text:name="markdown-indexes"/></text:h>
<text:p text:style-name="First_20_paragraph">TBD</text:p>
<text:h text:style-name="Heading_20_2" text:outline-level="2"><text:bookmark-start text:name="bibliography"/>Bibliography<text:bookmark-end text:name="bibliography"/></text:h>
<text:p text:style-name="First_20_paragraph">TBD</text:p>
<text:h text:style-name="Heading_20_3" text:outline-level="3"><text:bookmark-start text:name="zotero-integration"/>Zotero Integration<text:bookmark-end text:name="zotero-integration"/></text:h>
<text:p text:style-name="First_20_paragraph">TBD</text:p>
<text:h text:style-name="Heading_20_3" text:outline-level="3"><text:bookmark-start text:name="obsidian-citations"/>Obsidian Citations<text:bookmark-end text:name="obsidian-citations"/></text:h>
<text:p text:style-name="First_20_paragraph">TBD</text:p>
<text:h text:style-name="Heading_20_2" text:outline-level="2"><text:bookmark-start text:name="images"/>Images<text:bookmark-end text:name="images"/></text:h>
<text:p text:style-name="First_20_paragraph">You can use basic Markdown Images</text:p>
<text:p text:style-name="P17">![ACEP](lib/img/ACEPLogo.png)</text:p>
<text:p text:style-name="FigureWithCaption"><draw:frame draw:name="img1" svg:width="1124.0pt" svg:height="329.0pt"><draw:image xlink:href="Pictures/0.png" xlink:type="simple" xlink:show="embed" xlink:actuate="onLoad"/></draw:frame></text:p>
<text:p text:style-name="FigureCaption">ACEP</text:p>
<text:h text:style-name="Heading_20_2" text:outline-level="2"><text:bookmark-start text:name="latex-equations"/><text:span text:style-name="T2">LaTeX</text:span> Equations<text:bookmark-end text:name="latex-equations"/></text:h>
<text:p text:style-name="First_20_paragraph">You can embed LaTeX equations directly in your Markdown pages.</text:p>
<text:h text:style-name="Heading_20_3" text:outline-level="3"><text:bookmark-start text:name="left-justified-inline"/>Left Justified / Inline<text:bookmark-end text:name="left-justified-inline"/></text:h>
<text:p text:style-name="First_20_paragraph">To left justify <text:span text:style-name="T2">LaTex</text:span> surround the code inside single <text:span text:style-name="Source_Text">$</text:span>:</text:p>
<text:p text:style-name="Text_20_body"><draw:frame draw:style-name="fr1" text:anchor-type="as-char"><draw:object xlink:href="Formula-1/" xlink:type="simple" xlink:show="embed" xlink:actuate="onLoad"/></draw:frame></text:p>
<text:p text:style-name="Text_20_body">Or inline, <draw:frame draw:style-name="fr1" text:anchor-type="as-char"><draw:object xlink:href="Formula-3/" xlink:type="simple" xlink:show="embed" xlink:actuate="onLoad"/></draw:frame>, in a sentence.</text:p>
<text:h text:style-name="Heading_20_3" text:outline-level="3"><text:bookmark-start text:name="centered"/>Centered<text:bookmark-end text:name="centered"/></text:h>
<text:p text:style-name="First_20_paragraph">To center justify <text:span text:style-name="T2">LaTex</text:span> surround the code inside double <text:span text:style-name="Source_Text">$$</text:span>:</text:p>
<text:p text:style-name="Text_20_body"><draw:frame draw:style-name="fr2" text:anchor-type="paragraph"><draw:object xlink:href="Formula-5/" xlink:type="simple" xlink:show="embed" xlink:actuate="onLoad"/></draw:frame></text:p>
<text:h text:style-name="Heading_20_2" text:outline-level="2"><text:bookmark-start text:name="custom-markdown"/>Custom Markdown<text:bookmark-end text:name="custom-markdown"/></text:h>
<text:h text:style-name="Heading_20_3" text:outline-level="3"><text:bookmark-start text:name="call-outs"/>Call-outs<text:bookmark-end text:name="call-outs"/></text:h>
<text:p text:style-name="First_20_paragraph">A few call-out box styles have been custom added to easily highlight certain types of content.</text:p>
<text:p text:style-name="Text_20_body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h text:style-name="Heading_20_2" text:outline-level="2"><text:bookmark-start text:name="advanced"/>Advanced<text:bookmark-end text:name="advanced"/></text:h>
<text:h text:style-name="Heading_20_3" text:outline-level="3"><text:bookmark-start text:name="changing-fonts"/>Changing Fonts<text:bookmark-end text:name="changing-fonts"/></text:h>
<text:p text:style-name="First_20_paragraph">It is possible to change fonts by editing <text:span text:style-name="Source_Text">templates/pandoc.yaml</text:span>, and <text:span text:style-name="Source_Text">templates\styles.css</text:span>, but you will have to make sure you have the proper font’s installed on your system first.</text:p>
<text:h text:style-name="Heading_20_3" text:outline-level="3"><text:bookmark-start text:name="adding-filters"/>Adding Filters<text:bookmark-end text:name="adding-filters"/></text:h>
<text:p text:style-name="First_20_paragraph">Custom filters can be created. This is complicated and typically needs done in 3 places for:</text:p>
<text:list text:style-name="L8">
  <text:list-item>
    <text:p text:style-name="P18">obsidian</text:p>
  </text:list-item>
  <text:list-item>
    <text:p text:style-name="P18"><text:span text:style-name="T2">LaTeX</text:span></text:p>
  </text:list-item>
  <text:list-item>
    <text:p text:style-name="P18">HTML</text:p>
  </text:list-item>
</text:list>
<text:h text:style-name="Heading_20_1" text:outline-level="1"><text:bookmark-start text:name="design"/>Design<text:bookmark-end text:name="design"/></text:h>
<text:h text:style-name="Heading_20_2" text:outline-level="2"><text:bookmark-start text:name="directory-structure"/>Directory Structure<text:bookmark-end text:name="directory-structure"/></text:h>
<text:p text:style-name="First_20_paragraph">The <text:span text:style-name="T1">basic-book-builder</text:span> directory tree.</text:p>
<text:p text:style-name="P19">basic-book-builder</text:p>
<text:p text:style-name="P20">├── build</text:p>
<text:p text:style-name="P21">│   ├── docx</text:p>
<text:p text:style-name="P22">│   ├── html</text:p>
<text:p text:style-name="P23">│   │   ├── conf</text:p>
<text:p text:style-name="P24">│   │   └── lib</text:p>
<text:p text:style-name="P25">│   │   <text:s text:c="4"/>├── diag</text:p>
<text:p text:style-name="P26">│   │   <text:s text:c="4"/>├── img</text:p>
<text:p text:style-name="P27">│   │   <text:s text:c="4"/>└── mathjax</text:p>
<text:p text:style-name="P28">│   ├── latex</text:p>
<text:p text:style-name="P29">│   ├── odt</text:p>
<text:p text:style-name="P30">│   └── pdf</text:p>
<text:p text:style-name="P31">├── chapters</text:p>
<text:p text:style-name="P32">├── conf</text:p>
<text:p text:style-name="P33">├── filters</text:p>
<text:p text:style-name="P34">├── lib</text:p>
<text:p text:style-name="P35">│   ├── citations</text:p>
<text:p text:style-name="P36">│   ├── diag</text:p>
<text:p text:style-name="P37">│   ├── img</text:p>
<text:p text:style-name="P38">│   └── mathjax</text:p>
<text:p text:style-name="P39">├── scripts</text:p>
<text:p text:style-name="P40">│   └── tmp</text:p>
<text:p text:style-name="P41">└── templates</text:p>
<text:h text:style-name="Heading_20_2" text:outline-level="2"><text:bookmark-start text:name="configuration-files"/>Configuration Files<text:bookmark-end text:name="configuration-files"/></text:h>
<text:p text:style-name="First_20_paragraph">The <text:span text:style-name="T1">basic-book-builder</text:span> configuration files, scripts, and build files.</text:p>
<text:p text:style-name="P42">../basic-book-builder</text:p>
<text:p text:style-name="P43">├── chapters</text:p>
<text:p text:style-name="P44">├── conf</text:p>
<text:p text:style-name="P45">├── filters</text:p>
<text:p text:style-name="P46">│   ├── callouts-html.lua</text:p>
<text:p text:style-name="P47">│   └── callouts.lua</text:p>
<text:p text:style-name="P48">├── lib</text:p>
<text:p text:style-name="P49">│   ├── diag</text:p>
<text:p text:style-name="P50">│   ├── img</text:p>
<text:p text:style-name="P51">│   └── zotero.bib</text:p>
<text:p text:style-name="P52">├── Makefile</text:p>
<text:p text:style-name="P53">├── metadata.yaml</text:p>
<text:p text:style-name="P54">├── scripts</text:p>
<text:p text:style-name="P55">│   ├── new-project.sh</text:p>
<text:p text:style-name="P56">│   ├── replace-metadata.sh</text:p>
<text:p text:style-name="P57">│   ├── setup-linux-deb.sh</text:p>
<text:p text:style-name="P58">│   └── tmp</text:p>
<text:p text:style-name="P59">└── templates</text:p>
<text:p text:style-name="P60"><text:s text:c="4"/>├── docx.yaml</text:p>
<text:p text:style-name="P61"><text:s text:c="4"/>├── epub_template.html</text:p>
<text:p text:style-name="P62"><text:s text:c="4"/>├── epub.yaml</text:p>
<text:p text:style-name="P63"><text:s text:c="4"/>├── frontmatter-docx.md</text:p>
<text:p text:style-name="P64"><text:s text:c="4"/>├── frontmatter.html</text:p>
<text:p text:style-name="P65"><text:s text:c="4"/>├── frontmatter-md.html</text:p>
<text:p text:style-name="P66"><text:s text:c="4"/>├── frontmatter.tex</text:p>
<text:p text:style-name="P67"><text:s text:c="4"/>├── header.tex</text:p>
<text:p text:style-name="P68"><text:s text:c="4"/>├── html.yaml</text:p>
<text:p text:style-name="P69"><text:s text:c="4"/>├── latex.yaml</text:p>
<text:p text:style-name="P70"><text:s text:c="4"/>├── markdown.yaml</text:p>
<text:p text:style-name="P71"><text:s text:c="4"/>├── odt.yaml</text:p>
<text:p text:style-name="P72"><text:s text:c="4"/>├── pandoc.yaml</text:p>
<text:p text:style-name="P73"><text:s text:c="4"/>├── pdf.yaml</text:p>
<text:p text:style-name="P74"><text:s text:c="4"/>├── style.css</text:p>
<text:p text:style-name="P75"><text:s text:c="4"/>└── style_epub.css</text:p>
<text:p text:style-name="First_20_paragraph">Update the <text:span text:style-name="Source_Text">metadata.yaml</text:span> file to globally configure your document title and other metadata. Edit this file to control your document title, author, etc.</text:p>
<text:h text:style-name="Heading_20_3" text:outline-level="3"><text:bookmark-start text:name="pandoc-main-config"/>Pandoc Main Config<text:bookmark-end text:name="pandoc-main-config"/></text:h>
<text:p text:style-name="First_20_paragraph">Update the <text:span text:style-name="Source_Text">input-files:</text:span> section of <text:span text:style-name="Source_Text">templates/pandoc.yaml</text:span> to control what chapter source files are in which order in your document.</text:p>
<text:p text:style-name="P76"># pandoc.yaml</text:p>
<text:p text:style-name="P77">input-files:</text:p>
<text:p text:style-name="P78"><text:s text:c="2"/># - chapters/Preface.md</text:p>
<text:p text:style-name="P79"><text:s text:c="2"/>- chapters/00_Introduction.md</text:p>
<text:p text:style-name="P80"><text:s text:c="2"/>- chapters/01_Getting_Started.md</text:p>
<text:p text:style-name="P81"><text:s text:c="2"/>- chapters/02_Usage.md</text:p>
<text:p text:style-name="P82"><text:s text:c="2"/>- chapters/03_Features.md</text:p>
<text:p text:style-name="P83"><text:s text:c="2"/>- chapters/Appendix.md</text:p>
<text:p text:style-name="P84"><text:s text:c="2"/>- chapters/AppendixA.md</text:p>
<text:p text:style-name="P85"><text:s text:c="2"/># - chapters/AppendixB.md</text:p>
<text:p text:style-name="P86"><text:s text:c="2"/>- chapters/Glossary.md</text:p>
<text:p text:style-name="P87"><text:s text:c="2"/>- chapters/Index.md</text:p>
<text:p text:style-name="P88"><text:s text:c="2"/>- chapters/Bibliography.md</text:p>
<text:h text:style-name="Heading_20_2" text:outline-level="2"><text:bookmark-start text:name="build-workflow"/>Build Workflow<text:bookmark-end text:name="build-workflow"/></text:h>
<text:p text:style-name="First_20_paragraph">For a PDF Build:</text:p>
<text:p text:style-name="P89">make pdf</text:p>
<text:p text:style-name="First_20_paragraph">will build dependencies on these file:</text:p>
<text:list text:style-name="L9">
  <text:list-item>
    <text:p text:style-name="P90">Makefile</text:p>
  </text:list-item>
  <text:list-item>
    <text:p text:style-name="P90">conf/pandoc.yaml</text:p>
  </text:list-item>
  <text:list-item>
    <text:p text:style-name="P90">conf/pdf.yaml</text:p>
  </text:list-item>
  <text:list-item>
    <text:p text:style-name="P90">lib/zotero.bib</text:p>
  </text:list-item>
  <text:list-item>
    <text:p text:style-name="P90">chapters/*.md</text:p>
  </text:list-item>
</text:list>
<text:p text:style-name="First_20_paragraph">NOTE: the <text:span text:style-name="Source_Text">Makefile</text:span> will copy <text:span text:style-name="Source_Text">templates/*.yaml</text:span> to <text:span text:style-name="Source_Text">conf/*.yaml</text:span>. <text:span text:style-name="T1">Never</text:span> edit <text:span text:style-name="Source_Text">conf/*</text:span>directly.</text:p>
<text:h text:style-name="Heading_20_1" text:outline-level="1"><text:bookmark-start text:name="glossary-1"/>Glossary<text:bookmark-end text:name="glossary-1"/></text:h>
<table:table table:name="Table1" table:style-name="Table1">
  <table:table-column table:style-name="Table1.A"/>
  <table:table-column table:style-name="Table1.B"/>
  <table:table-header-rows>
    <table:table-row>
      <table:table-cell table:style-name="TableHeaderRowCell" office:value-type="string">
        <text:p text:style-name="Table_20_Heading">Term</text:p>
      </table:table-cell>
      <table:table-cell table:style-name="TableHeaderRowCell" office:value-type="string">
        <text:p text:style-name="Table_20_Heading">Description</text:p>
      </table:table-cell>
    </table:table-row>
  </table:table-header-rows>
  <table:table-row>
    <table:table-cell table:style-name="TableRowCell" office:value-type="string">
      <text:p text:style-name="Table_20_Contents"><text:span text:style-name="T1">AST (Abstract Syntax Tree)</text:span></text:p>
    </table:table-cell>
    <table:table-cell table:style-name="TableRowCell" office:value-type="string">
      <text:p text:style-name="Table_20_Contents">Pandoc’s internal structured representation of a document. Lua filters operate on the AST before rendering to a target format.</text:p>
    </table:table-cell>
  </table:table-row>
  <table:table-row>
    <table:table-cell table:style-name="TableRowCell" office:value-type="string">
      <text:p text:style-name="Table_20_Contents"><text:span text:style-name="T1">Bibliography</text:span></text:p>
    </table:table-cell>
    <table:table-cell table:style-name="TableRowCell" office:value-type="string">
      <text:p text:style-name="Table_20_Contents">A <text:span text:style-name="Source_Text">.bib</text:span> file (e.g., Zotero export) used by Pandoc with <text:span text:style-name="Source_Text">citeproc</text:span> to generate formatted citations and reference lists.</text:p>
    </table:table-cell>
  </table:table-row>
  <table:table-row>
    <table:table-cell table:style-name="TableRowCell" office:value-type="string">
      <text:p text:style-name="Table_20_Contents"><text:span text:style-name="T1">Callout</text:span></text:p>
    </table:table-cell>
    <table:table-cell table:style-name="TableRowCell" office:value-type="string">
      <text:p text:style-name="Table_20_Contents">A styled block (e.g., <text:span text:style-name="Source_Text">[!warning]</text:span>) transformed by Lua filters into format-specific output such as LaTeX environments or HTML <text:span text:style-name="Source_Text">&lt;div&gt;</text:span> elements.</text:p>
    </table:table-cell>
  </table:table-row>
  <table:table-row>
    <table:table-cell table:style-name="TableRowCell" office:value-type="string">
      <text:p text:style-name="Table_20_Contents"><text:span text:style-name="T1">Defaults File (YAML)</text:span></text:p>
    </table:table-cell>
    <table:table-cell table:style-name="TableRowCell" office:value-type="string">
      <text:p text:style-name="Table_20_Contents">A Pandoc configuration file defining output format, filters, metadata, and rendering options (e.g., <text:span text:style-name="Source_Text">pdf.yaml</text:span>, <text:span text:style-name="Source_Text">html.yaml</text:span>).</text:p>
    </table:table-cell>
  </table:table-row>
  <table:table-row>
    <table:table-cell table:style-name="TableRowCell" office:value-type="string">
      <text:p text:style-name="Table_20_Contents"><text:span text:style-name="T1">DOCX</text:span></text:p>
    </table:table-cell>
    <table:table-cell table:style-name="TableRowCell" office:value-type="string">
      <text:p text:style-name="Table_20_Contents">Microsoft Word document format generated by Pandoc; styling is controlled via a <text:span text:style-name="Source_Text">reference.docx</text:span> file.</text:p>
    </table:table-cell>
  </table:table-row>
  <table:table-row>
    <table:table-cell table:style-name="TableRowCell" office:value-type="string">
      <text:p text:style-name="Table_20_Contents"><text:span text:style-name="T1">Filter (Lua)</text:span></text:p>
    </table:table-cell>
    <table:table-cell table:style-name="TableRowCell" office:value-type="string">
      <text:p text:style-name="Table_20_Contents">A script that modifies Pandoc’s AST before rendering. Used in this workflow for callouts and other structural transformations.</text:p>
    </table:table-cell>
  </table:table-row>
  <table:table-row>
    <table:table-cell table:style-name="TableRowCell" office:value-type="string">
      <text:p text:style-name="Table_20_Contents"><text:span text:style-name="T1">Frontmatter</text:span></text:p>
    </table:table-cell>
    <table:table-cell table:style-name="TableRowCell" office:value-type="string">
      <text:p text:style-name="Table_20_Contents">Format-specific content inserted before the main body (e.g., <text:span text:style-name="Source_Text">frontmatter.tex</text:span>, <text:span text:style-name="Source_Text">frontmatter.html</text:span>, <text:span text:style-name="Source_Text">frontmatter-docx.md</text:span>).</text:p>
    </table:table-cell>
  </table:table-row>
  <table:table-row>
    <table:table-cell table:style-name="TableRowCell" office:value-type="string">
      <text:p text:style-name="Table_20_Contents"><text:span text:style-name="T1">HTML</text:span></text:p>
    </table:table-cell>
    <table:table-cell table:style-name="TableRowCell" office:value-type="string">
      <text:p text:style-name="Table_20_Contents">Web output format generated by Pandoc, typically styled via CSS and supporting interactive features.</text:p>
    </table:table-cell>
  </table:table-row>
  <table:table-row>
    <table:table-cell table:style-name="TableRowCell" office:value-type="string">
      <text:p text:style-name="Table_20_Contents"><text:span text:style-name="T1">LaTeX</text:span></text:p>
    </table:table-cell>
    <table:table-cell table:style-name="TableRowCell" office:value-type="string">
      <text:p text:style-name="Table_20_Contents">Typesetting system used for high-quality PDF generation via XeLaTeX in this workflow.</text:p>
    </table:table-cell>
  </table:table-row>
  <table:table-row>
    <table:table-cell table:style-name="TableRowCell" office:value-type="string">
      <text:p text:style-name="Table_20_Contents"><text:span text:style-name="T1">Lua Filter</text:span></text:p>
    </table:table-cell>
    <table:table-cell table:style-name="TableRowCell" office:value-type="string">
      <text:p text:style-name="Table_20_Contents">A lightweight scripting extension used by Pandoc to customize document transformations programmatically.</text:p>
    </table:table-cell>
  </table:table-row>
  <table:table-row>
    <table:table-cell table:style-name="TableRowCell" office:value-type="string">
      <text:p text:style-name="Table_20_Contents"><text:span text:style-name="T1">Makefile</text:span></text:p>
    </table:table-cell>
    <table:table-cell table:style-name="TableRowCell" office:value-type="string">
      <text:p text:style-name="Table_20_Contents">Automation script orchestrating the build pipeline for PDF, HTML, DOCX, ODT, and Markdown outputs.</text:p>
    </table:table-cell>
  </table:table-row>
  <table:table-row>
    <table:table-cell table:style-name="TableRowCell" office:value-type="string">
      <text:p text:style-name="Table_20_Contents"><text:span text:style-name="T1">Markdown</text:span></text:p>
    </table:table-cell>
    <table:table-cell table:style-name="TableRowCell" office:value-type="string">
      <text:p text:style-name="Table_20_Contents">Plain-text markup language serving as the source format for all outputs in the workflow.</text:p>
    </table:table-cell>
  </table:table-row>
  <table:table-row>
    <table:table-cell table:style-name="TableRowCell" office:value-type="string">
      <text:p text:style-name="Table_20_Contents"><text:span text:style-name="T1">Metadata</text:span></text:p>
    </table:table-cell>
    <table:table-cell table:style-name="TableRowCell" office:value-type="string">
      <text:p text:style-name="Table_20_Contents">Key–value pairs (e.g., <text:span text:style-name="Source_Text">metadata.yaml</text:span>) defining title, author, license, version, and other document variables.</text:p>
    </table:table-cell>
  </table:table-row>
  <table:table-row>
    <table:table-cell table:style-name="TableRowCell" office:value-type="string">
      <text:p text:style-name="Table_20_Contents"><text:span text:style-name="T1">ODT</text:span></text:p>
    </table:table-cell>
    <table:table-cell table:style-name="TableRowCell" office:value-type="string">
      <text:p text:style-name="Table_20_Contents">OpenDocument Text format used by LibreOffice; similar to DOCX but open-standard.</text:p>
    </table:table-cell>
  </table:table-row>
  <table:table-row>
    <table:table-cell table:style-name="TableRowCell" office:value-type="string">
      <text:p text:style-name="Table_20_Contents"><text:span text:style-name="T1">Pandoc</text:span></text:p>
    </table:table-cell>
    <table:table-cell table:style-name="TableRowCell" office:value-type="string">
      <text:p text:style-name="Table_20_Contents">Universal document converter used to transform Markdown into PDF, HTML, DOCX, ODT, EPUB, and more.</text:p>
    </table:table-cell>
  </table:table-row>
  <table:table-row>
    <table:table-cell table:style-name="TableRowCell" office:value-type="string">
      <text:p text:style-name="Table_20_Contents"><text:span text:style-name="T1">PDF</text:span></text:p>
    </table:table-cell>
    <table:table-cell table:style-name="TableRowCell" office:value-type="string">
      <text:p text:style-name="Table_20_Contents">Portable Document Format output produced via Pandoc + XeLaTeX.</text:p>
    </table:table-cell>
  </table:table-row>
  <table:table-row>
    <table:table-cell table:style-name="TableRowCell" office:value-type="string">
      <text:p text:style-name="Table_20_Contents"><text:span text:style-name="T1">Reference Document</text:span></text:p>
    </table:table-cell>
    <table:table-cell table:style-name="TableRowCell" office:value-type="string">
      <text:p text:style-name="Table_20_Contents">A DOCX or ODT file defining styles (fonts, headings, spacing) used when generating Word/LibreOffice outputs.</text:p>
    </table:table-cell>
  </table:table-row>
  <table:table-row>
    <table:table-cell table:style-name="TableRowCell" office:value-type="string">
      <text:p text:style-name="Table_20_Contents"><text:span text:style-name="T1">Resource Path</text:span></text:p>
    </table:table-cell>
    <table:table-cell table:style-name="TableRowCell" office:value-type="string">
      <text:p text:style-name="Table_20_Contents">Directories Pandoc searches for images, diagrams, and other assets during rendering.</text:p>
    </table:table-cell>
  </table:table-row>
  <table:table-row>
    <table:table-cell table:style-name="TableRowCell" office:value-type="string">
      <text:p text:style-name="Table_20_Contents"><text:span text:style-name="T1">Template</text:span></text:p>
    </table:table-cell>
    <table:table-cell table:style-name="TableRowCell" office:value-type="string">
      <text:p text:style-name="Table_20_Contents">A format-specific layout file (e.g., LaTeX template) used to control document structure beyond styling.</text:p>
    </table:table-cell>
  </table:table-row>
  <table:table-row>
    <table:table-cell table:style-name="TableRowCell" office:value-type="string">
      <text:p text:style-name="Table_20_Contents"><text:span text:style-name="T1">TOC (Table of Contents)</text:span></text:p>
    </table:table-cell>
    <table:table-cell table:style-name="TableRowCell" office:value-type="string">
      <text:p text:style-name="Table_20_Contents">Automatically generated navigation structure controlled by <text:span text:style-name="Source_Text">toc</text:span> and <text:span text:style-name="Source_Text">toc-depth</text:span> options.</text:p>
    </table:table-cell>
  </table:table-row>
  <table:table-row>
    <table:table-cell table:style-name="TableRowCell" office:value-type="string">
      <text:p text:style-name="Table_20_Contents"><text:span text:style-name="T1">XeLaTeX</text:span></text:p>
    </table:table-cell>
    <table:table-cell table:style-name="TableRowCell" office:value-type="string">
      <text:p text:style-name="Table_20_Contents">LaTeX engine used to generate PDFs with modern font support (via <text:span text:style-name="Source_Text">fontspec</text:span>).</text:p>
    </table:table-cell>
  </table:table-row>
  <table:table-row>
    <table:table-cell table:style-name="TableRowCell" office:value-type="string">
      <text:p text:style-name="Table_20_Contents"><text:span text:style-name="T1">Zotero</text:span></text:p>
    </table:table-cell>
    <table:table-cell table:style-name="TableRowCell" office:value-type="string">
      <text:p text:style-name="Table_20_Contents">Reference manager used to generate <text:span text:style-name="Source_Text">.bib</text:span> files for citation processing with Pandoc.</text:p>
    </table:table-cell>
  </table:table-row>
</table:table>
<text:h text:style-name="Heading_20_1" text:outline-level="1"><text:bookmark-start text:name="bibliography-1"/>Bibliography<text:bookmark-end text:name="bibliography-1"/></text:h>
<text:section text:name="refs"><text:section text:name="ref-JehaverlackBasicbookbuilderPandoca"><text:p text:style-name="First_20_paragraph"><text:span text:style-name="T2">Jehaverlack/Basic-Book-Builder: </text:span><text:span text:style-name="T2">A Pandoc</text:span><text:span text:style-name="T2"> Workflow for Building </text:span><text:span text:style-name="T2">PDF</text:span><text:span text:style-name="T2">, </text:span><text:span text:style-name="T2">HTML</text:span><text:span text:style-name="T2">, </text:span><text:span text:style-name="T2">EPUB</text:span><text:span text:style-name="T2">, and </text:span><text:span text:style-name="T2">LaTeX</text:span><text:span text:style-name="T2"> Book Format.</text:span> n.d. Https://github.com/jehaverlack/basic-book-builder.</text:p></text:section>
<text:section text:name="ref-JohnHaverlackACEP"><text:p text:style-name="Text_20_body"><text:span text:style-name="T2">John </text:span><text:span text:style-name="T2">Haverlack</text:span><text:span text:style-name="T2"> </text:span><text:span text:style-name="T2"> </text:span><text:span text:style-name="T2">ACEP</text:span>. n.d. Https://www.uaf.edu/acep/about/our-team/john-haverlack.php.</text:p></text:section>
<text:section text:name="ref-PandocIndex"><text:p text:style-name="Text_20_body"><text:span text:style-name="T2">Pandoc - Index</text:span>. n.d. Https://pandoc.org/.</text:p></text:section></text:section>
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US" fo:font-size="12pt" fo:language="en"/>
    </style:default-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US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Caption" style:parent-style-name="Caption"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Source_Text"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Highlighted">
      <style:text-properties fo:background-color="#ffff38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8.2.1</meta:generator>
    <dc:title/>
    <dc:description/>
    <dc:subject/>
    <meta:keyword/>
    <meta:initial-creator/>
    <dc:creator/>
    <meta:creation-date>2026-02-06T02:35:54Z</meta:creation-date>
    <dc:date>2026-02-06T02:35:54Z</dc:date>
    <meta:user-defined meta:name="bibliography" meta:value-type="string"/>
    <meta:user-defined meta:name="date" meta:value-type="string"/>
    <meta:user-defined meta:name="link-citations" meta:value-type="string">True</meta:user-defined>
    <meta:user-defined meta:name="mainfont" meta:value-type="string">Noto Serif</meta:user-defined>
    <meta:user-defined meta:name="monofont" meta:value-type="string">Noto Sans Mono</meta:user-defined>
    <meta:user-defined meta:name="sansfont" meta:value-type="string">Noto Sans</meta:user-defined>
  </office:meta>
</office:document-meta>
</file>

<file path=Formula-1/content.xml><?xml version="1.0" encoding="utf-8"?>
<math xmlns="http://www.w3.org/1998/Math/MathML" display="inline">
  <mrow>
    <mi>x</mi>
    <mo>=</mo>
    <mfrac>
      <mn>1</mn>
      <mn>2</mn>
    </mfrac>
  </mrow>
</math>
</file>

<file path=Formula-3/content.xml><?xml version="1.0" encoding="utf-8"?>
<math xmlns="http://www.w3.org/1998/Math/MathML" display="inline">
  <mrow>
    <mi>x</mi>
    <mo>=</mo>
    <mfrac>
      <mn>1</mn>
      <mn>2</mn>
    </mfrac>
  </mrow>
</math>
</file>

<file path=Formula-5/content.xml><?xml version="1.0" encoding="utf-8"?>
<math xmlns="http://www.w3.org/1998/Math/MathML" display="block">
  <mrow>
    <mi>x</mi>
    <mo>=</mo>
    <mfrac>
      <mn>1</mn>
      <mn>2</mn>
    </mfrac>
  </mrow>
</math>
</file>