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Preformatted_20_Text"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Preformatted_20_Text">
    </style:style>
    <style:style style:name="P4" style:family="paragraph" style:parent-style-name="Preformatted_20_Text">
    </style:style>
    <style:style style:name="P5" style:family="paragraph" style:parent-style-name="Quotations">
      <style:paragraph-properties fo:margin-left="0.5in" fo:margin-right="0in" fo:text-indent="0in" style:auto-text-indent="false"/>
    </style:style>
    <style:style style:name="P6" style:family="paragraph" style:parent-style-name="Preformatted_20_Text">
    </style:style>
    <style:style style:name="P7" style:family="paragraph" style:parent-style-name="Quotations">
      <style:paragraph-properties fo:margin-left="0.5in" fo:margin-right="0in" fo:text-indent="0in" style:auto-text-indent="false"/>
    </style:style>
    <style:style style:name="P8" style:family="paragraph" style:parent-style-name="Preformatted_20_Text">
    </style:style>
    <style:style style:name="P9" style:family="paragraph" style:parent-style-name="Text_20_body" style:list-style-name="L1">
      <style:paragraph-properties fo:margin-top="0in" fo:margin-bottom="0in"/>
    </style:style>
    <style:style style:name="P10" style:family="paragraph" style:parent-style-name="Quotations">
      <style:paragraph-properties fo:margin-left="0.5in" fo:margin-right="0in" fo:text-indent="0in" style:auto-text-indent="false"/>
    </style:style>
    <style:style style:name="P11" style:family="paragraph" style:parent-style-name="Preformatted_20_Text">
    </style:style>
    <style:style style:name="P12" style:family="paragraph" style:parent-style-name="Preformatted_20_Text">
    </style:style>
    <style:style style:name="P13" style:family="paragraph" style:parent-style-name="Quotations">
      <style:paragraph-properties fo:margin-left="0.5in" fo:margin-right="0in" fo:text-indent="0in" style:auto-text-indent="false"/>
    </style:style>
    <style:style style:name="P14" style:family="paragraph" style:parent-style-name="Text_20_body" style:list-style-name="L2">
      <style:paragraph-properties fo:margin-top="0in" fo:margin-bottom="0in"/>
    </style:style>
    <style:style style:name="P15" style:family="paragraph" style:parent-style-name="Preformatted_20_Text">
    </style:style>
    <style:style style:name="P16" style:family="paragraph" style:parent-style-name="Preformatted_20_Text">
    </style:style>
    <style:style style:name="P17" style:family="paragraph" style:parent-style-name="Preformatted_20_Text">
    </style:style>
    <style:style style:name="P18" style:family="paragraph" style:parent-style-name="Preformatted_20_Text">
    </style:style>
    <style:style style:name="P19" style:family="paragraph" style:parent-style-name="Text_20_body" style:list-style-name="L3">
      <style:paragraph-properties fo:margin-top="0in" fo:margin-bottom="0in"/>
    </style:style>
    <style:style style:name="P20" style:family="paragraph" style:parent-style-name="Preformatted_20_Text">
    </style:style>
    <style:style style:name="P21" style:family="paragraph" style:parent-style-name="Text_20_body" style:list-style-name="L4">
      <style:paragraph-properties fo:margin-top="0in" fo:margin-bottom="0in"/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Preformatted_20_Text">
    </style:style>
    <style:style style:name="P25" style:family="paragraph" style:parent-style-name="Text_20_body" style:list-style-name="L5">
      <style:paragraph-properties fo:margin-top="0in" fo:margin-bottom="0in"/>
    </style:style>
    <style:style style:name="P26" style:family="paragraph" style:parent-style-name="Text_20_body" style:list-style-name="L6">
      <style:paragraph-properties fo:margin-top="0in" fo:margin-bottom="0in"/>
    </style:style>
    <style:style style:name="P27" style:family="paragraph" style:parent-style-name="Preformatted_20_Text">
    </style:style>
    <style:style style:name="P28" style:family="paragraph" style:parent-style-name="Preformatted_20_Text">
    </style:style>
    <style:style style:name="P29" style:family="paragraph" style:parent-style-name="Text_20_body" style:list-style-name="L7">
      <style:paragraph-properties fo:margin-top="0in" fo:margin-bottom="0in"/>
    </style:style>
    <style:style style:name="P30" style:family="paragraph" style:parent-style-name="Preformatted_20_Text">
    </style:style>
    <style:style style:name="P31" style:family="paragraph" style:parent-style-name="Text_20_body" style:list-style-name="L8">
      <style:paragraph-properties fo:margin-top="0in" fo:margin-bottom="0in"/>
    </style:style>
    <style:style style:name="P32" style:family="paragraph" style:parent-style-name="Preformatted_20_Text"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1364*"/>
    </style:style>
    <style:style style:name="Table1.B" style:family="table-column">
      <style:table-column-properties style:rel-column-width="54170*"/>
    </style:style>
  </office:automatic-styles>
  <office:body>
    <office:text>
# Basic Book Builder

## A Pandoc template for building books, documents and articles

**John Haverlack**

2026-02-04

---

© 2026-02-04 University of Alaska Fairbanks

Creative Commons Attribution-NoDerivatives 4.0 International License
<text:table-of-content>
  <text:table-of-content-source text:outline-level="3">
    <text:index-title-template text:style-name="Contents_20_Heading">Contents</text:index-title-template>
    <text:table-of-content-entry-template text:outline-level="1" text:style-name="Contents_20_1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2" text:style-name="Contents_20_2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3" text:style-name="Contents_20_3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4" text:style-name="Contents_20_4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5" text:style-name="Contents_20_5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6" text:style-name="Contents_20_6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7" text:style-name="Contents_20_7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8" text:style-name="Contents_20_8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9" text:style-name="Contents_20_9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10" text:style-name="Contents_20_10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</text:table-of-content-source>
</text:table-of-content>
<text:h text:style-name="Heading_20_1" text:outline-level="1"><text:bookmark-start text:name="introduction"/>Introduction<text:bookmark-end text:name="introduction"/></text:h>
<text:p text:style-name="First_20_paragraph">This is a basic book (or article / document) builder template based on a Pandoc(<text:a xlink:type="simple" xlink:href="#ref-PandocIndex" office:name=""><text:span text:style-name="Definition"><text:span text:style-name="T1">Pandoc - Index</text:span>, n.d.</text:span></text:a>) build process in conjunction with a number of other tools to generate PDF, HTML, LaTex, Markdown, ODT, DOCX, and Epub book output formats from a single set Markdown source content , which can optionally be edited as an Obsidian vault.</text:p>
<text:p text:style-name="Text_20_body">This <text:span text:style-name="T2">basic book builder</text:span>(<text:a xlink:type="simple" xlink:href="#ref-JehaverlackBasicbookbuilderPandoca" office:name=""><text:span text:style-name="Definition"><text:span text:style-name="T1">Jehaverlack/Basic-Book-Builder</text:span>, n.d.</text:span></text:a>) template has been curated by John Haverlack.(<text:a xlink:type="simple" xlink:href="#ref-JohnHaverlackACEP" office:name=""><text:span text:style-name="Definition"><text:span text:style-name="T1">John </text:span><text:span text:style-name="T1">Haverlack</text:span><text:span text:style-name="T1"> </text:span><text:span text:style-name="T1"> </text:span><text:span text:style-name="T1">ACEP</text:span>, n.d.</text:span></text:a>)</text:p>
<text:h text:style-name="Heading_20_1" text:outline-level="1"><text:bookmark-start text:name="getting-started"/>Getting Started<text:bookmark-end text:name="getting-started"/></text:h>
<text:h text:style-name="Heading_20_2" text:outline-level="2"><text:bookmark-start text:name="cloning-the-basic-book-builder"/>Cloning the Basic Book Builder<text:bookmark-end text:name="cloning-the-basic-book-builder"/></text:h>
<text:h text:style-name="Heading_20_2" text:outline-level="2"><text:bookmark-start text:name="setting-up-build-environment"/>Setting Up Build Environment<text:bookmark-end text:name="setting-up-build-environment"/></text:h>
<text:p text:style-name="First_20_paragraph">For more information on setting up the build environment for your system see Appendix A.</text:p>
<text:h text:style-name="Heading_20_2" text:outline-level="2"><text:bookmark-start text:name="testing"/>Testing<text:bookmark-end text:name="testing"/></text:h>
<text:p text:style-name="First_20_paragraph">If you can build all format for the <text:span text:style-name="T2">Basic Book Build</text:span> then you have a working build environment.</text:p>
<text:h text:style-name="Heading_20_2" text:outline-level="2"><text:bookmark-start text:name="creating-a-new-project"/>Creating a New Project<text:bookmark-end text:name="creating-a-new-project"/></text:h>
<text:h text:style-name="Heading_20_3" text:outline-level="3"><text:bookmark-start text:name="zotero-configuration-optional"/>Zotero Configuration (Optional)<text:bookmark-end text:name="zotero-configuration-optional"/></text:h>
<text:h text:style-name="Heading_20_1" text:outline-level="1"><text:bookmark-start text:name="usage"/>Usage<text:bookmark-end text:name="usage"/></text:h>
<text:h text:style-name="Heading_20_2" text:outline-level="2"><text:bookmark-start text:name="editing-content"/>Editing Content<text:bookmark-end text:name="editing-content"/></text:h>
<text:h text:style-name="Heading_20_2" text:outline-level="2"><text:bookmark-start text:name="building"/>Building<text:bookmark-end text:name="building"/></text:h>
<text:h text:style-name="Heading_20_3" text:outline-level="3"><text:bookmark-start text:name="pdf"/>PDF<text:bookmark-end text:name="pdf"/></text:h>
<text:p text:style-name="P1">make pdf</text:p>
<text:p text:style-name="P2">NOTE: Building the PDF also builds the <text:span text:style-name="T2">LaTeX</text:span> version of the book.</text:p>
<text:h text:style-name="Heading_20_3" text:outline-level="3"><text:bookmark-start text:name="html"/>HTML<text:bookmark-end text:name="html"/></text:h>
<text:p text:style-name="P3">make html</text:p>
<text:h text:style-name="Heading_20_3" text:outline-level="3"><text:bookmark-start text:name="docx"/>DocX<text:bookmark-end text:name="docx"/></text:h>
<text:p text:style-name="P4">make docx</text:p>
<text:p text:style-name="P5">NOTE: DocX is a work in progress. Frontmatter and formatting need work.</text:p>
<text:h text:style-name="Heading_20_3" text:outline-level="3"><text:bookmark-start text:name="odt"/>ODT<text:bookmark-end text:name="odt"/></text:h>
<text:p text:style-name="P6">make odt</text:p>
<text:p text:style-name="P7">NOTE: ODT is a work in progress. Frontmatter and formatting need work.</text:p>
<text:h text:style-name="Heading_20_3" text:outline-level="3"><text:bookmark-start text:name="make-all"/>Make All<text:bookmark-end text:name="make-all"/></text:h>
<text:p text:style-name="First_20_paragraph">To build all supported formats</text:p>
<text:p text:style-name="P8">make all</text:p>
<text:h text:style-name="Heading_20_2" text:outline-level="2"><text:bookmark-start text:name="callouts"/>Callouts<text:bookmark-end text:name="callouts"/></text:h>
<text:p text:style-name="First_20_paragraph">A few callout box styles have been added to easily highlight content.</text:p>
<text:p text:style-name="Text_20_body">Appendix A</text:p>
<text:h text:style-name="Heading_20_1" text:outline-level="1"><text:bookmark-start text:name="appendix-a-build-environment-notes"/>Appendix A: Build Environment Notes<text:bookmark-end text:name="appendix-a-build-environment-notes"/></text:h>
<text:h text:style-name="Heading_20_2" text:outline-level="2"><text:bookmark-start text:name="installing-pre-requisites"/>Installing Pre-Requisites<text:bookmark-end text:name="installing-pre-requisites"/></text:h>
<text:h text:style-name="Heading_20_3" text:outline-level="3"><text:bookmark-start text:name="required"/>Required<text:bookmark-end text:name="required"/></text:h>
<text:h text:style-name="Heading_20_4" text:outline-level="4"><text:bookmark-start text:name="pandoc"/>Pandoc<text:bookmark-end text:name="pandoc"/></text:h>
<text:list text:style-name="L1">
  <text:list-item>
    <text:p text:style-name="P9">https://pandoc.org/</text:p>
  </text:list-item>
  <text:list-item>
    <text:p text:style-name="P9"><text:a xlink:type="simple" xlink:href="https://github.com/jgm/pandoc/releases/tag/3.8.2.1" office:name=""><text:span text:style-name="Definition">Download</text:span></text:a></text:p>
  </text:list-item>
</text:list>
<text:p text:style-name="P10"><text:span text:style-name="Source_Text">sudo apt install https://github.com/jgm/pandoc/releases/download/3.8.2.1/pandoc-3.8.2.1-1-amd64.deb</text:span></text:p>
<text:h text:style-name="Heading_20_4" text:outline-level="4"><text:bookmark-start text:name="code-editor"/>Code Editor<text:bookmark-end text:name="code-editor"/></text:h>
<text:p text:style-name="First_20_paragraph">But any text editor will work. #### make</text:p>
<text:p text:style-name="P11">sudo apt install make</text:p>
<text:h text:style-name="Heading_20_4" text:outline-level="4"><text:bookmark-start text:name="jq-and-yq"/>jq and yq<text:bookmark-end text:name="jq-and-yq"/></text:h>
<text:p text:style-name="P12">sudo apt install jq yq</text:p>
<text:h text:style-name="Heading_20_4" text:outline-level="4"><text:bookmark-start text:name="texlive"/>texlive<text:bookmark-end text:name="texlive"/></text:h>
<text:p text:style-name="P13"><text:span text:style-name="Source_Text">sudo apt install texlive texlive-xetex texlive-latex-extra texlive-fonts-recommended texlive-fonts-extra</text:span></text:p>
<text:h text:style-name="Heading_20_4" text:outline-level="4"><text:bookmark-start text:name="mathjax"/>MathJax<text:bookmark-end text:name="mathjax"/></text:h>
<text:list text:style-name="L2">
  <text:list-item>
    <text:p text:style-name="P14">https://www.mathjax.org/</text:p>
  </text:list-item>
</text:list>
<text:p text:style-name="P15">wget https://registry.npmjs.org/mathjax/-/mathjax-3.2.2.tgz</text:p>
<text:p text:style-name="P16">tar xzf mathjax-3.2.2.tgz</text:p>
<text:p text:style-name="P17">mv package/es5/* lib/mathjax</text:p>
<text:p text:style-name="P18">rm -rf package mathjax-3.2.2.tgz</text:p>
<text:h text:style-name="Heading_20_3" text:outline-level="3"><text:bookmark-start text:name="optional"/>Optional<text:bookmark-end text:name="optional"/></text:h>
<text:p text:style-name="First_20_paragraph">The following are not strictly requires to use this book builder template.</text:p>
<text:h text:style-name="Heading_20_4" text:outline-level="4"><text:bookmark-start text:name="obsidian"/>Obsidian<text:bookmark-end text:name="obsidian"/></text:h>
<text:list text:style-name="L3">
  <text:list-item>
    <text:p text:style-name="P19">https://obsidian.md/</text:p>
  </text:list-item>
  <text:list-item>
    <text:p text:style-name="P19"><text:a xlink:type="simple" xlink:href="https://github.com/obsidianmd/obsidian-releases/releases/download/v1.9.14/obsidian_1.9.14_amd64.deb" office:name=""><text:span text:style-name="Definition">Deb Package</text:span></text:a></text:p>
  </text:list-item>
</text:list>
<text:p text:style-name="P20">sudo apt install https://github.com/obsidianmd/obsidian-releases/releases/download/v1.9.14/obsidian_1.9.14_amd64.deb</text:p>
<text:h text:style-name="Heading_20_4" text:outline-level="4"><text:bookmark-start text:name="zotero"/>Zotero<text:bookmark-end text:name="zotero"/></text:h>
<text:list text:style-name="L4">
  <text:list-item>
    <text:p text:style-name="P21">https://www.zotero.org/</text:p>
  </text:list-item>
</text:list>
<text:p text:style-name="P22">sudo cp ./scripts/deps/zotero.list /etc/apt/sources.list.d/</text:p>
<text:p text:style-name="P23">sudo apt update</text:p>
<text:p text:style-name="P24">sudo apt install zotero</text:p>
<text:h text:style-name="Heading_20_5" text:outline-level="5"><text:bookmark-start text:name="better-bibtex-for-zotero"/>Better BibTex for Zotero<text:bookmark-end text:name="better-bibtex-for-zotero"/></text:h>
<text:p text:style-name="First_20_paragraph">Install the Better BibTex Plugin for Zotero - Zotero &gt; Tool &gt; Plugins</text:p>
<text:h text:style-name="Heading_20_5" text:outline-level="5"><text:bookmark-start text:name="export-citations.bib"/>Export citations.bib<text:bookmark-end text:name="export-citations.bib"/></text:h>
<text:list text:style-name="L5">
  <text:list-item>
    <text:p text:style-name="P25">Zotero &gt; File &gt; Export Library &gt; Format: Better BibTeX</text:p>
  </text:list-item>
  <text:list-item>
    <text:p text:style-name="P25">☐ Keep Updated</text:p>
  </text:list-item>
  <text:list-item>
    <text:p text:style-name="P25">☐ Save to: ~/Documents/Lib/zotero.bib</text:p>
  </text:list-item>
  <text:list-item>
    <text:p text:style-name="P25">☐ Symlink your ~/Documents/Lib/Citations.bib to basic-book-builder/lib/zotero.bib</text:p>
  </text:list-item>
</text:list>
<text:h text:style-name="Heading_20_5" text:outline-level="5"><text:bookmark-start text:name="zotero-connector-browser-plugin"/>Zotero Connector Browser Plugin<text:bookmark-end text:name="zotero-connector-browser-plugin"/></text:h>
<text:list text:style-name="L6">
  <text:list-item>
    <text:p text:style-name="P26">https://chromewebstore.google.com/detail/zotero-connector/ekhagklcjbdpajgpjgmbionohlpdbjgc</text:p>
  </text:list-item>
</text:list>
<text:p text:style-name="First_20_paragraph">Provides you the ability to auto add Web resources to your Zotero citation database.</text:p>
<text:h text:style-name="Heading_20_4" text:outline-level="4"><text:bookmark-start text:name="lmodern"/>lmodern<text:bookmark-end text:name="lmodern"/></text:h>
<text:p text:style-name="P27">sudo apt install lmodern</text:p>
<text:h text:style-name="Heading_20_4" text:outline-level="4"><text:bookmark-start text:name="epubcheck"/>epubcheck<text:bookmark-end text:name="epubcheck"/></text:h>
<text:p text:style-name="P28">sudo apt install epubcheck</text:p>
<text:h text:style-name="Heading_20_4" text:outline-level="4"><text:bookmark-start text:name="foliate"/>foliate<text:bookmark-end text:name="foliate"/></text:h>
<text:p text:style-name="First_20_paragraph">An EPub Reader</text:p>
<text:list text:style-name="L7">
  <text:list-item>
    <text:p text:style-name="P29">https://johnfactotum.github.io/foliate/</text:p>
  </text:list-item>
</text:list>
<text:p text:style-name="P30">sudo apt install https://github.com/johnfactotum/foliate/releases/download/2.6.4/com.github.johnfactotum.foliate_2.6.4_all.deb</text:p>
<text:h text:style-name="Heading_20_4" text:outline-level="4"><text:bookmark-start text:name="calibre"/>calibre<text:bookmark-end text:name="calibre"/></text:h>
<text:p text:style-name="First_20_paragraph">An EPub Reader</text:p>
<text:list text:style-name="L8">
  <text:list-item>
    <text:p text:style-name="P31">https://calibre-ebook.com</text:p>
  </text:list-item>
</text:list>
<text:p text:style-name="P32">sudo apt install calibre</text:p>
<text:h text:style-name="Heading_20_2" text:outline-level="2"><text:bookmark-start text:name="editing-the-configuration"/>Editing the Configuration<text:bookmark-end text:name="editing-the-configuration"/></text:h>
<text:h text:style-name="Heading_20_1" text:outline-level="1"><text:bookmark-start text:name="glossary"/>Glossary<text:bookmark-end text:name="glossary"/></text:h>
<table:table table:name="Table1" table:style-name="Table1">
  <table:table-column table:style-name="Table1.A"/>
  <table:table-column table:style-name="Table1.B"/>
  <table:table-header-rows>
    <table:table-row>
      <table:table-cell table:style-name="TableHeaderRowCell" office:value-type="string">
        <text:p text:style-name="Table_20_Heading">Term</text:p>
      </table:table-cell>
      <table:table-cell table:style-name="TableHeaderRowCell" office:value-type="string">
        <text:p text:style-name="Table_20_Heading">Description</text:p>
      </table:table-cell>
    </table:table-row>
  </table:table-header-rows>
  <table:table-row>
    <table:table-cell table:style-name="TableRowCell" office:value-type="string">
      <text:p text:style-name="Table_20_Contents"><text:span text:style-name="T2">AST (Abstract Syntax Tree)</text:span></text:p>
    </table:table-cell>
    <table:table-cell table:style-name="TableRowCell" office:value-type="string">
      <text:p text:style-name="Table_20_Contents">Pandoc’s internal structured representation of a document. Lua filters operate on the AST before rendering to a target format.</text:p>
    </table:table-cell>
  </table:table-row>
  <table:table-row>
    <table:table-cell table:style-name="TableRowCell" office:value-type="string">
      <text:p text:style-name="Table_20_Contents"><text:span text:style-name="T2">Bibliography</text:span></text:p>
    </table:table-cell>
    <table:table-cell table:style-name="TableRowCell" office:value-type="string">
      <text:p text:style-name="Table_20_Contents">A <text:span text:style-name="Source_Text">.bib</text:span> file (e.g., Zotero export) used by Pandoc with <text:span text:style-name="Source_Text">citeproc</text:span> to generate formatted citations and reference lists.</text:p>
    </table:table-cell>
  </table:table-row>
  <table:table-row>
    <table:table-cell table:style-name="TableRowCell" office:value-type="string">
      <text:p text:style-name="Table_20_Contents"><text:span text:style-name="T2">Callout</text:span></text:p>
    </table:table-cell>
    <table:table-cell table:style-name="TableRowCell" office:value-type="string">
      <text:p text:style-name="Table_20_Contents">A styled block (e.g., <text:span text:style-name="Source_Text">[!warning]</text:span>) transformed by Lua filters into format-specific output such as LaTeX environments or HTML <text:span text:style-name="Source_Text">&lt;div&gt;</text:span> elements.</text:p>
    </table:table-cell>
  </table:table-row>
  <table:table-row>
    <table:table-cell table:style-name="TableRowCell" office:value-type="string">
      <text:p text:style-name="Table_20_Contents"><text:span text:style-name="T2">Defaults File (YAML)</text:span></text:p>
    </table:table-cell>
    <table:table-cell table:style-name="TableRowCell" office:value-type="string">
      <text:p text:style-name="Table_20_Contents">A Pandoc configuration file defining output format, filters, metadata, and rendering options (e.g., <text:span text:style-name="Source_Text">pdf.yaml</text:span>, <text:span text:style-name="Source_Text">html.yaml</text:span>).</text:p>
    </table:table-cell>
  </table:table-row>
  <table:table-row>
    <table:table-cell table:style-name="TableRowCell" office:value-type="string">
      <text:p text:style-name="Table_20_Contents"><text:span text:style-name="T2">DOCX</text:span></text:p>
    </table:table-cell>
    <table:table-cell table:style-name="TableRowCell" office:value-type="string">
      <text:p text:style-name="Table_20_Contents">Microsoft Word document format generated by Pandoc; styling is controlled via a <text:span text:style-name="Source_Text">reference.docx</text:span> file.</text:p>
    </table:table-cell>
  </table:table-row>
  <table:table-row>
    <table:table-cell table:style-name="TableRowCell" office:value-type="string">
      <text:p text:style-name="Table_20_Contents"><text:span text:style-name="T2">Filter (Lua)</text:span></text:p>
    </table:table-cell>
    <table:table-cell table:style-name="TableRowCell" office:value-type="string">
      <text:p text:style-name="Table_20_Contents">A script that modifies Pandoc’s AST before rendering. Used in this workflow for callouts and other structural transformations.</text:p>
    </table:table-cell>
  </table:table-row>
  <table:table-row>
    <table:table-cell table:style-name="TableRowCell" office:value-type="string">
      <text:p text:style-name="Table_20_Contents"><text:span text:style-name="T2">Frontmatter</text:span></text:p>
    </table:table-cell>
    <table:table-cell table:style-name="TableRowCell" office:value-type="string">
      <text:p text:style-name="Table_20_Contents">Format-specific content inserted before the main body (e.g., <text:span text:style-name="Source_Text">frontmatter.tex</text:span>, <text:span text:style-name="Source_Text">frontmatter.html</text:span>, <text:span text:style-name="Source_Text">frontmatter-docx.md</text:span>).</text:p>
    </table:table-cell>
  </table:table-row>
  <table:table-row>
    <table:table-cell table:style-name="TableRowCell" office:value-type="string">
      <text:p text:style-name="Table_20_Contents"><text:span text:style-name="T2">HTML</text:span></text:p>
    </table:table-cell>
    <table:table-cell table:style-name="TableRowCell" office:value-type="string">
      <text:p text:style-name="Table_20_Contents">Web output format generated by Pandoc, typically styled via CSS and supporting interactive features.</text:p>
    </table:table-cell>
  </table:table-row>
  <table:table-row>
    <table:table-cell table:style-name="TableRowCell" office:value-type="string">
      <text:p text:style-name="Table_20_Contents"><text:span text:style-name="T2">LaTeX</text:span></text:p>
    </table:table-cell>
    <table:table-cell table:style-name="TableRowCell" office:value-type="string">
      <text:p text:style-name="Table_20_Contents">Typesetting system used for high-quality PDF generation via XeLaTeX in this workflow.</text:p>
    </table:table-cell>
  </table:table-row>
  <table:table-row>
    <table:table-cell table:style-name="TableRowCell" office:value-type="string">
      <text:p text:style-name="Table_20_Contents"><text:span text:style-name="T2">Lua Filter</text:span></text:p>
    </table:table-cell>
    <table:table-cell table:style-name="TableRowCell" office:value-type="string">
      <text:p text:style-name="Table_20_Contents">A lightweight scripting extension used by Pandoc to customize document transformations programmatically.</text:p>
    </table:table-cell>
  </table:table-row>
  <table:table-row>
    <table:table-cell table:style-name="TableRowCell" office:value-type="string">
      <text:p text:style-name="Table_20_Contents"><text:span text:style-name="T2">Makefile</text:span></text:p>
    </table:table-cell>
    <table:table-cell table:style-name="TableRowCell" office:value-type="string">
      <text:p text:style-name="Table_20_Contents">Automation script orchestrating the build pipeline for PDF, HTML, DOCX, ODT, and Markdown outputs.</text:p>
    </table:table-cell>
  </table:table-row>
  <table:table-row>
    <table:table-cell table:style-name="TableRowCell" office:value-type="string">
      <text:p text:style-name="Table_20_Contents"><text:span text:style-name="T2">Markdown</text:span></text:p>
    </table:table-cell>
    <table:table-cell table:style-name="TableRowCell" office:value-type="string">
      <text:p text:style-name="Table_20_Contents">Plain-text markup language serving as the source format for all outputs in the workflow.</text:p>
    </table:table-cell>
  </table:table-row>
  <table:table-row>
    <table:table-cell table:style-name="TableRowCell" office:value-type="string">
      <text:p text:style-name="Table_20_Contents"><text:span text:style-name="T2">Metadata</text:span></text:p>
    </table:table-cell>
    <table:table-cell table:style-name="TableRowCell" office:value-type="string">
      <text:p text:style-name="Table_20_Contents">Key–value pairs (e.g., <text:span text:style-name="Source_Text">metadata.yaml</text:span>) defining title, author, license, version, and other document variables.</text:p>
    </table:table-cell>
  </table:table-row>
  <table:table-row>
    <table:table-cell table:style-name="TableRowCell" office:value-type="string">
      <text:p text:style-name="Table_20_Contents"><text:span text:style-name="T2">ODT</text:span></text:p>
    </table:table-cell>
    <table:table-cell table:style-name="TableRowCell" office:value-type="string">
      <text:p text:style-name="Table_20_Contents">OpenDocument Text format used by LibreOffice; similar to DOCX but open-standard.</text:p>
    </table:table-cell>
  </table:table-row>
  <table:table-row>
    <table:table-cell table:style-name="TableRowCell" office:value-type="string">
      <text:p text:style-name="Table_20_Contents"><text:span text:style-name="T2">Pandoc</text:span></text:p>
    </table:table-cell>
    <table:table-cell table:style-name="TableRowCell" office:value-type="string">
      <text:p text:style-name="Table_20_Contents">Universal document converter used to transform Markdown into PDF, HTML, DOCX, ODT, EPUB, and more.</text:p>
    </table:table-cell>
  </table:table-row>
  <table:table-row>
    <table:table-cell table:style-name="TableRowCell" office:value-type="string">
      <text:p text:style-name="Table_20_Contents"><text:span text:style-name="T2">PDF</text:span></text:p>
    </table:table-cell>
    <table:table-cell table:style-name="TableRowCell" office:value-type="string">
      <text:p text:style-name="Table_20_Contents">Portable Document Format output produced via Pandoc + XeLaTeX.</text:p>
    </table:table-cell>
  </table:table-row>
  <table:table-row>
    <table:table-cell table:style-name="TableRowCell" office:value-type="string">
      <text:p text:style-name="Table_20_Contents"><text:span text:style-name="T2">Reference Document</text:span></text:p>
    </table:table-cell>
    <table:table-cell table:style-name="TableRowCell" office:value-type="string">
      <text:p text:style-name="Table_20_Contents">A DOCX or ODT file defining styles (fonts, headings, spacing) used when generating Word/LibreOffice outputs.</text:p>
    </table:table-cell>
  </table:table-row>
  <table:table-row>
    <table:table-cell table:style-name="TableRowCell" office:value-type="string">
      <text:p text:style-name="Table_20_Contents"><text:span text:style-name="T2">Resource Path</text:span></text:p>
    </table:table-cell>
    <table:table-cell table:style-name="TableRowCell" office:value-type="string">
      <text:p text:style-name="Table_20_Contents">Directories Pandoc searches for images, diagrams, and other assets during rendering.</text:p>
    </table:table-cell>
  </table:table-row>
  <table:table-row>
    <table:table-cell table:style-name="TableRowCell" office:value-type="string">
      <text:p text:style-name="Table_20_Contents"><text:span text:style-name="T2">Template</text:span></text:p>
    </table:table-cell>
    <table:table-cell table:style-name="TableRowCell" office:value-type="string">
      <text:p text:style-name="Table_20_Contents">A format-specific layout file (e.g., LaTeX template) used to control document structure beyond styling.</text:p>
    </table:table-cell>
  </table:table-row>
  <table:table-row>
    <table:table-cell table:style-name="TableRowCell" office:value-type="string">
      <text:p text:style-name="Table_20_Contents"><text:span text:style-name="T2">TOC (Table of Contents)</text:span></text:p>
    </table:table-cell>
    <table:table-cell table:style-name="TableRowCell" office:value-type="string">
      <text:p text:style-name="Table_20_Contents">Automatically generated navigation structure controlled by <text:span text:style-name="Source_Text">toc</text:span> and <text:span text:style-name="Source_Text">toc-depth</text:span> options.</text:p>
    </table:table-cell>
  </table:table-row>
  <table:table-row>
    <table:table-cell table:style-name="TableRowCell" office:value-type="string">
      <text:p text:style-name="Table_20_Contents"><text:span text:style-name="T2">XeLaTeX</text:span></text:p>
    </table:table-cell>
    <table:table-cell table:style-name="TableRowCell" office:value-type="string">
      <text:p text:style-name="Table_20_Contents">LaTeX engine used to generate PDFs with modern font support (via <text:span text:style-name="Source_Text">fontspec</text:span>).</text:p>
    </table:table-cell>
  </table:table-row>
  <table:table-row>
    <table:table-cell table:style-name="TableRowCell" office:value-type="string">
      <text:p text:style-name="Table_20_Contents"><text:span text:style-name="T2">Zotero</text:span></text:p>
    </table:table-cell>
    <table:table-cell table:style-name="TableRowCell" office:value-type="string">
      <text:p text:style-name="Table_20_Contents">Reference manager used to generate <text:span text:style-name="Source_Text">.bib</text:span> files for citation processing with Pandoc.</text:p>
    </table:table-cell>
  </table:table-row>
</table:table>
<text:h text:style-name="Heading_20_1" text:outline-level="1"><text:bookmark-start text:name="bibliography"/>Bibliography<text:bookmark-end text:name="bibliography"/></text:h>
<text:section text:name="refs"><text:section text:name="ref-JehaverlackBasicbookbuilderPandoca"><text:p text:style-name="First_20_paragraph"><text:span text:style-name="T1">Jehaverlack/Basic-Book-Builder: </text:span><text:span text:style-name="T1">A Pandoc</text:span><text:span text:style-name="T1"> Workflow for Building </text:span><text:span text:style-name="T1">PDF</text:span><text:span text:style-name="T1">, </text:span><text:span text:style-name="T1">HTML</text:span><text:span text:style-name="T1">, </text:span><text:span text:style-name="T1">EPUB</text:span><text:span text:style-name="T1">, and </text:span><text:span text:style-name="T1">LaTeX</text:span><text:span text:style-name="T1"> Book Format.</text:span> n.d. Https://github.com/jehaverlack/basic-book-builder.</text:p></text:section>
<text:section text:name="ref-JohnHaverlackACEP"><text:p text:style-name="Text_20_body"><text:span text:style-name="T1">John </text:span><text:span text:style-name="T1">Haverlack</text:span><text:span text:style-name="T1"> </text:span><text:span text:style-name="T1"> </text:span><text:span text:style-name="T1">ACEP</text:span>. n.d. Https://www.uaf.edu/acep/about/our-team/john-haverlack.php.</text:p></text:section>
<text:section text:name="ref-PandocIndex"><text:p text:style-name="Text_20_body"><text:span text:style-name="T1">Pandoc - Index</text:span>. n.d. Https://pandoc.org/.</text:p></text:section></text:section>
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2.1</meta:generator>
    <dc:title/>
    <dc:description/>
    <dc:subject/>
    <meta:keyword/>
    <meta:initial-creator/>
    <dc:creator/>
    <meta:creation-date>2026-02-05T22:27:03Z</meta:creation-date>
    <dc:date>2026-02-05T22:27:03Z</dc:date>
    <meta:user-defined meta:name="bibliography" meta:value-type="string"/>
    <meta:user-defined meta:name="date" meta:value-type="string"/>
    <meta:user-defined meta:name="link-citations" meta:value-type="string">True</meta:user-defined>
    <meta:user-defined meta:name="mainfont" meta:value-type="string">Noto Serif</meta:user-defined>
    <meta:user-defined meta:name="monofont" meta:value-type="string">Noto Sans Mono</meta:user-defined>
    <meta:user-defined meta:name="sansfont" meta:value-type="string">Noto Sans</meta:user-defined>
  </office:meta>
</office:document-meta>
</file>